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60f25a865b6a4ef8505ba9efe721d.png"/>
  <manifest:file-entry manifest:media-type="image/png" manifest:full-path="Pictures/844cbb44d73280edff3029ef5944662b.png"/>
  <manifest:file-entry manifest:media-type="image/png" manifest:full-path="Pictures/dd7a56294a580adfa0ed5ff20003b6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2122022"/><text:bookmark-start text:name="__RefHeading___semaine_du_12_12_2022_1"/><text:bookmark-start text:name="semaine_du_12_12_2022"/>Semaine du 12/12/2022<text:bookmark-end text:name="__RefHeading___semaine_du_12_12_2022_1"/><text:bookmark-end text:name="semaine_du_12_12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Ex 9 p 150</text:p>
      <text:p text:style-name="Text_20_body"><draw:frame draw:style-name="media" draw:name="0" text:anchor-type="as-char" draw:z-index="0" svg:width="23.256875cm" style:rel-width="100%" svg:height="7.62cm" style:rel-height="scale"><draw:image xlink:href="Pictures/6e060f25a865b6a4ef8505ba9efe721d.png" xlink:type="simple" xlink:show="embed" xlink:actuate="onLoad"/></draw:frame></text:p>
      <text:p text:style-name="Text_20_body">Ex 18 p 152</text:p>
      <text:p text:style-name="Text_20_body"><draw:frame draw:style-name="media" draw:name="1" text:anchor-type="as-char" draw:z-index="1" svg:width="43.365208333333cm" style:rel-width="100%" svg:height="22.965833333333cm" style:rel-height="scale"><draw:image xlink:href="Pictures/844cbb44d73280edff3029ef5944662b.png" xlink:type="simple" xlink:show="embed" xlink:actuate="onLoad"/></draw:frame></text:p>
      <text:p text:style-name="Text_20_body">&lt;/hidden&gt;</text:p>
      <text:h text:style-name="Heading_20_2" text:outline-level="2"><text:bookmark-start text:name="__RefHeading___tp_conducteur_isolant_electrique_sur_ordinateur_3"/><text:bookmark-start text:name="tp_conducteur_isolant_electrique_sur_ordinateur"/>2. TP conducteur/isolant électrique sur ordinateur<text:bookmark-end text:name="__RefHeading___tp_conducteur_isolant_electrique_sur_ordinateur_3"/><text:bookmark-end text:name="tp_conducteur_isolant_electrique_sur_ordinateur"/></text:h>
      <text:p text:style-name="Text_20_body">&lt;hidden&gt;</text:p>
      <text:p text:style-name="Text_20_body">Le circuit suivant permet de savoir si le carton laisse passer le courant ou pas :</text:p>
      <text:p text:style-name="Text_20_body"><draw:frame draw:style-name="media" draw:name="2" text:anchor-type="as-char" draw:z-index="2" svg:width="12.7cm" svg:height="7.4877083333333cm"><draw:image xlink:href="Pictures/dd7a56294a580adfa0ed5ff20003b6de.png" xlink:type="simple" xlink:show="embed" xlink:actuate="onLoad"/></draw:frame></text:p>
      <text:p text:style-name="Text_20_body">1. Faire le schéma de ce circuit. On représente le carton comme on veut en mettant en plus une légende.</text:p>
      <text:p text:style-name="Text_20_body">2. Comment appelle-t-on un matériau qui laisse passer le courant électrique (vu en 6ème) ?</text:p>
      <text:p text:style-name="Text_20_body">3. Comment appelle-t-on un matériau qui ne laisse pas passer le courant électrique (vu en 6ème) ?</text:p>
      <text:p text:style-name="Text_20_body">4. Aller sur : https://phet.colorado.edu/fr/simulation/circuit-construction-kit-dc</text:p>
      <text:p text:style-name="Text_20_body">Réaliser le cicuit et tester les “matériaux” suivant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tériau</text:p>
          </table:table-cell>
          <table:table-cell office:value-type="string" table:style-name="tableheader">
            <text:p text:style-name="Table_20_Heading">Conducteur</text:p>
          </table:table-cell>
          <table:table-cell office:value-type="string" table:style-name="tableheader">
            <text:p text:style-name="Table_20_Heading">Isolant</text:p>
          </table:table-cell>
        </table:table-row>
        <table:table-row>
          <table:table-cell office:value-type="string" table:style-name="tableheader">
            <text:p text:style-name="Table_20_Heading">Papier/cart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r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aiton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las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aphite/Carbon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ps humain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Chp IXa et IXb (pas sur le TP conducteur isola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1::18:25</meta:creation-date>
    <dc:creator>Generated</dc:creator>
    <dc:date>2026-08-29T11::18:25</dc:date>
    <dc:language>en-US</dc:language>
    <meta:editing-cycles>1</meta:editing-cycles>
    <meta:editing-duration>PT0S</meta:editing-duration>
    <dc:title>5eme:semaine_du_12122022</dc:title>
  </office:meta>
</office:document-meta>
</file>