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b6064baf208c0118ebdf18d4c06c275.png"/>
  <manifest:file-entry manifest:media-type="image/png" manifest:full-path="Pictures/8530cd0486eba695ebdd78f1a7ad0986.png"/>
  <manifest:file-entry manifest:media-type="image/png" manifest:full-path="Pictures/aabef3194d36599d98d30ecb5d974ce6.png"/>
  <manifest:file-entry manifest:media-type="image/png" manifest:full-path="Pictures/c20ec7cf5801fdd6f80e7c1e2978e9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09012023"/><text:bookmark-start text:name="__RefHeading___semaine_09_01_23_1"/><text:bookmark-start text:name="semaine_09_01_23"/>Semaine 09/01/23<text:bookmark-end text:name="__RefHeading___semaine_09_01_23_1"/><text:bookmark-end text:name="semaine_09_01_23"/></text:h>
      <text:h text:style-name="Heading_20_2" text:outline-level="2"><text:bookmark-start text:name="__RefHeading___correction_des_exercices_cote_exercice_2"/><text:bookmark-start text:name="correction_des_exercices_cote_exercice"/>1. Correction des exercices (côté exercice !)<text:bookmark-end text:name="__RefHeading___correction_des_exercices_cote_exercice_2"/><text:bookmark-end text:name="correction_des_exercices_cote_exercice"/></text:h>
      <text:p text:style-name="Text_20_body">&lt;hidden&gt;</text:p>
      <text:p text:style-name="Text_20_body"><text:span text:style-name="Strong_20_Emphasis">Ex 4 p 150</text:span></text:p>
      <text:p text:style-name="Text_20_body"><text:span text:style-name="Strong_20_Emphasis">Ex 5 p 150</text:span></text:p>
      <text:p text:style-name="Text_20_body">a. Le courant circule dans le circuit car la lampe brille.</text:p>
      <text:p text:style-name="Text_20_body">b. Le courant électrique passe dans l'eau salée donc elle est conductrice (un conducteur est un matériau qui laisse passer le courant électrique).</text:p>
      <text:p text:style-name="Text_20_body"><text:span text:style-name="Strong_20_Emphasis">Ex 6 p 150</text:span></text:p>
      <text:p text:style-name="Text_20_body"><draw:frame draw:style-name="media" draw:name="0" text:anchor-type="as-char" draw:z-index="0" svg:width="21.166666666667cm" style:rel-width="100%" svg:height="13.229166666667cm" style:rel-height="scale"><draw:image xlink:href="Pictures/3b6064baf208c0118ebdf18d4c06c275.png" xlink:type="simple" xlink:show="embed" xlink:actuate="onLoad"/></draw:frame></text:p>
      <text:p text:style-name="Text_20_body">&lt;/hidden&gt;</text:p>
      <text:h text:style-name="Heading_20_2" text:outline-level="2"><text:bookmark-start text:name="__RefHeading___ds_chp_ixa_et_ixb_3"/><text:bookmark-start text:name="ds_chp_ixa_et_ixb"/>2. DS Chp IXa et IXb<text:bookmark-end text:name="__RefHeading___ds_chp_ixa_et_ixb_3"/><text:bookmark-end text:name="ds_chp_ixa_et_ixb"/></text:h>
      <text:h text:style-name="Heading_20_2" text:outline-level="2"><text:bookmark-start text:name="__RefHeading___tp-lecon_sur_conducteurs_isolants_4"/><text:bookmark-start text:name="tp-lecon_sur_conducteurs_isolants"/>3. TP-leçon sur conducteurs isolants<text:bookmark-end text:name="__RefHeading___tp-lecon_sur_conducteurs_isolants_4"/><text:bookmark-end text:name="tp-lecon_sur_conducteurs_isolants"/></text:h>
      <text:p text:style-name="Text_20_body">Pour les absents, ce TP peut être fait sur ordinateur : TP Conducteur isolant</text:p>
      <text:p text:style-name="Text_20_body"><text:span text:style-name="Strong_20_Emphasis">LA LECON N'A PAS ENCORE ETE ECRITE. NOUS N'AVONS FAIT QU'UNE PARTIE DES MANIPULATIONS</text:span>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ixcconducteur_ou_isolant_5"/><text:bookmark-start text:name="chapitre_ixcconducteur_ou_isolant"/>Chapitre IXc : conducteur ou isolant ?<text:bookmark-end text:name="__RefHeading___chapitre_ixcconducteur_ou_isolant_5"/><text:bookmark-end text:name="chapitre_ixcconducteur_ou_isolant"/></text:h><text:h text:style-name="Heading_20_2" text:outline-level="2"><text:bookmark-start text:name="__RefHeading___i._qu_est_ce_qu_un_isolant_electrique_6"/><text:bookmark-start text:name="i._qu_est_ce_qu_un_isolant_electrique"/>I. Qu'est ce qu'un isolant électrique ?<text:bookmark-end text:name="__RefHeading___i._qu_est_ce_qu_un_isolant_electrique_6"/><text:bookmark-end text:name="i._qu_est_ce_qu_un_isolant_electrique"/></text:h><text:p text:style-name="Text_20_body">Un isolant est un matériau qui ne laisse pas passer le courant électrique.</text:p><text:p text:style-name="Text_20_body">Exemple : eau (pure, pas celle du robinet), les plastiques (polystyrène, PVC, polyéthylène …), bois, verre, carton …</text:p><text:p text:style-name="Text_20_body">Un conducteur est un matériau qui laisse passer le courant électrique.</text:p><text:p text:style-name="Text_20_body">Exemple : les métaux (fer, acier, or, argent, …), eau salée, carbone (graphite)</text:p><text:h text:style-name="Heading_20_2" text:outline-level="2"><text:bookmark-start text:name="__RefHeading___ii._comment_savoir_si_un_materiau_est_un_isolant_ou_un_conducteur_7"/><text:bookmark-start text:name="ii._comment_savoir_si_un_materiau_est_un_isolant_ou_un_conducteur"/>II. Comment savoir si un matériau est un isolant ou un conducteur ?<text:bookmark-end text:name="__RefHeading___ii._comment_savoir_si_un_materiau_est_un_isolant_ou_un_conducteur_7"/><text:bookmark-end text:name="ii._comment_savoir_si_un_materiau_est_un_isolant_ou_un_conducteur"/></text:h><text:p text:style-name="Text_20_body">Si la lampe brille, alors le matériau est conducteur sinon c'est un isolant.</text:p><text:p text:style-name="Text_20_body"><draw:frame draw:style-name="media" draw:name="1" text:anchor-type="as-char" draw:z-index="1" svg:width="12.673541666667cm" svg:height="3.730625cm"><draw:image xlink:href="Pictures/8530cd0486eba695ebdd78f1a7ad0986.png" xlink:type="simple" xlink:show="embed" xlink:actuate="onLoad"/></draw:frame></text:p><text:p text:style-name="Text_20_body">Avec du carton</text:p><text:p text:style-name="Text_20_body"><draw:frame draw:style-name="media" draw:name="2" text:anchor-type="as-char" draw:z-index="2" svg:width="12.7cm" svg:height="7.4877083333333cm"><draw:image xlink:href="Pictures/aabef3194d36599d98d30ecb5d974ce6.png" xlink:type="simple" xlink:show="embed" xlink:actuate="onLoad"/></draw:frame></text:p><text:p text:style-name="Text_20_body">avec de l'eau salée</text:p><text:p text:style-name="Text_20_body"><draw:frame draw:style-name="media" draw:name="3" text:anchor-type="as-char" draw:z-index="3" svg:width="12.7cm" svg:height="6.985cm"><draw:image xlink:href="Pictures/c20ec7cf5801fdd6f80e7c1e2978e900.png" xlink:type="simple" xlink:show="embed" xlink:actuate="onLoad"/></draw:frame></text:p><text:p text:style-name="Text_20_body">ATTENTION : un matériau peut être isolant dans certaines conditions et conducteur dans d'autres.</text:p></table:table-cell></table:table-row></table:table></draw:text-box></draw:frame></text:p>
      <text:h text:style-name="Heading_20_2" text:outline-level="2"><text:bookmark-start text:name="__RefHeading___afaire_pour_la_prochaine_fois_cote_exercice_8"/><text:bookmark-start text:name="afaire_pour_la_prochaine_fois_cote_exercice"/>4. Afaire pour la prochaine fois (côté exercice)<text:bookmark-end text:name="__RefHeading___afaire_pour_la_prochaine_fois_cote_exercice_8"/><text:bookmark-end text:name="afaire_pour_la_prochaine_fois_cote_exercice"/></text:h>
      <text:p text:style-name="Text_20_body">Ex 4 p 150</text:p>
      <text:p text:style-name="Text_20_body">Ex 5 p 15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3::23:33</meta:creation-date>
    <dc:creator>Generated</dc:creator>
    <dc:date>2026-08-29T13::23:33</dc:date>
    <dc:language>en-US</dc:language>
    <meta:editing-cycles>1</meta:editing-cycles>
    <meta:editing-duration>PT0S</meta:editing-duration>
    <dc:title>5eme:semaine_du_09012023</dc:title>
  </office:meta>
</office:document-meta>
</file>