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3a1e4a02008748b5ed8279564eb1348.png"/>
  <manifest:file-entry manifest:media-type="image/png" manifest:full-path="Pictures/035e9c205fb01ae9ab85f3f529386d44.png"/>
  <manifest:file-entry manifest:media-type="image/png" manifest:full-path="Pictures/d36c6ceb1a789c8d00988821016137b7.png"/>
  <manifest:file-entry manifest:media-type="image/png" manifest:full-path="Pictures/9d9bd5fae3e828104a0e44a940d5067b.png"/>
  <manifest:file-entry manifest:media-type="image/png" manifest:full-path="Pictures/6300fe1f6d023cb41212c1a141460fa5.png"/>
  <manifest:file-entry manifest:media-type="image/png" manifest:full-path="Pictures/b174c629c385c9bb76d8bafc1a4e7874.png"/>
  <manifest:file-entry manifest:media-type="image/png" manifest:full-path="Pictures/ff86c9385cf21be7d22333fa1f8ab66f.png"/>
  <manifest:file-entry manifest:media-type="image/png" manifest:full-path="Pictures/c9c198818bccc30999d2230e1843a6bd.png"/>
  <manifest:file-entry manifest:media-type="image/png" manifest:full-path="Pictures/efd1dd83a907a4c85300ca39558699d5.png"/>
  <manifest:file-entry manifest:media-type="image/png" manifest:full-path="Pictures/9dca5c24455e378e1f754847b53a0bba.png"/>
  <manifest:file-entry manifest:media-type="image/png" manifest:full-path="Pictures/ddf9e006eb1ca598da05ebd0435d4a91.png"/>
  <manifest:file-entry manifest:media-type="image/png" manifest:full-path="Pictures/b236b4b0fe58b6b47054802011062f4d.png"/>
  <manifest:file-entry manifest:media-type="image/png" manifest:full-path="Pictures/66e5f85dd062314e16d54d3570d5302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semaine_du_05122022"/><text:bookmark-start text:name="__RefHeading___semaine_du_5_12_2022_1"/><text:bookmark-start text:name="semaine_du_5_12_2022"/>Semaine du 5/12/2022<text:bookmark-end text:name="__RefHeading___semaine_du_5_12_2022_1"/><text:bookmark-end text:name="semaine_du_5_12_2022"/></text:h>
      <text:h text:style-name="Heading_20_2" text:outline-level="2"><text:bookmark-start text:name="__RefHeading___correction_des_exercices_2"/><text:bookmark-start text:name="correction_des_exercices"/>1. Correction des exercices<text:bookmark-end text:name="__RefHeading___correction_des_exercices_2"/><text:bookmark-end text:name="correction_des_exercices"/></text:h>
      <text:p text:style-name="Text_20_body">&lt;hidden&gt;</text:p>
      <text:p text:style-name="Text_20_body"><draw:frame draw:style-name="media" draw:name="0" text:anchor-type="as-char" draw:z-index="0" svg:width="18.917708333333cm" style:rel-width="100%" svg:height="13.705416666667cm" style:rel-height="scale"><draw:image xlink:href="Pictures/43a1e4a02008748b5ed8279564eb1348.png" xlink:type="simple" xlink:show="embed" xlink:actuate="onLoad"/></draw:frame></text:p>
      <text:p text:style-name="Text_20_body"><draw:frame draw:style-name="media" draw:name="1" text:anchor-type="as-char" draw:z-index="1" svg:width="20.902083333333cm" style:rel-width="100%" svg:height="15.028333333333cm" style:rel-height="scale"><draw:image xlink:href="Pictures/035e9c205fb01ae9ab85f3f529386d44.png" xlink:type="simple" xlink:show="embed" xlink:actuate="onLoad"/></draw:frame></text:p>
      <text:p text:style-name="Text_20_body">&lt;/hidden&gt;</text:p>
      <text:h text:style-name="Heading_20_2" text:outline-level="2"><text:bookmark-start text:name="__RefHeading___suite_et_fin_du_chap_ixb_3"/><text:bookmark-start text:name="suite_et_fin_du_chap_ixb"/>2. Suite et fin du chap IXb<text:bookmark-end text:name="__RefHeading___suite_et_fin_du_chap_ixb_3"/><text:bookmark-end text:name="suite_et_fin_du_chap_ixb"/></text:h>
      <text:p text:style-name="Text_20_body">&lt;hidden&gt;</text:p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Chapitre IXb : Le courant électrique</text:span></text:p><text:p text:style-name="Text_20_body"><text:span text:style-name="Strong_20_Emphasis">I. Utilisation de la diode</text:span>
&lt;font inherit/inherit;;inherit;;transparent&gt;Une DEL ne laisse passer le courant électrique que s'il se déplace dans le sens de la flèche du symbole de la DEL.&lt;/font&gt;</text:p><table:table table:style-name="Table"><table:table-column/><table:table-column/><table:table-row><table:table-cell office:value-type="string" table:style-name="tablecell"><text:p text:style-name="tablealignleft"><draw:frame draw:style-name="media" draw:name="travaux_decoration_roue_image_6.png Legend" text:anchor-type="as-char" draw:z-index="0" svg:width="8.3079166666667cm" style:rel-width="100%"><draw:text-box><text:p text:style-name="legendcenter"><draw:frame draw:style-name="media" draw:name="travaux_decoration_roue_image_6.png" text:anchor-type="as-char" draw:z-index="2" svg:width="8.3079166666667cm" style:rel-width="100%" svg:height="6.2441666666667cm" style:rel-height="scale"><draw:image xlink:href="Pictures/d36c6ceb1a789c8d00988821016137b7.png" xlink:type="simple" xlink:show="embed" xlink:actuate="onLoad"/></draw:frame>travaux_decoration_roue_image_6.png</text:p></draw:text-box></draw:frame></text:p></table:table-cell><table:table-cell office:value-type="string" table:style-name="tablecell"><text:p text:style-name="tablealignleft"><draw:frame draw:style-name="media" draw:name="3" text:anchor-type="as-char" draw:z-index="3" svg:width="16.933333333333cm" svg:height="6.9320833333333cm"><draw:image xlink:href="Pictures/9d9bd5fae3e828104a0e44a940d5067b.png" xlink:type="simple" xlink:show="embed" xlink:actuate="onLoad"/></draw:frame></text:p></table:table-cell></table:table-row></table:table><text:p text:style-name="Text_20_body">Le courant passe, la diode électroluminescente DEL brille.</text:p><table:table table:style-name="Table"><table:table-column/><table:table-column/><table:table-row><table:table-cell office:value-type="string" table:style-name="tablecell"><text:p text:style-name="tablealignleft"><draw:frame draw:style-name="media" draw:name="4" text:anchor-type="as-char" draw:z-index="4" svg:width="8.255cm" style:rel-width="100%" svg:height="6.19125cm" style:rel-height="scale"><draw:image xlink:href="Pictures/6300fe1f6d023cb41212c1a141460fa5.png" xlink:type="simple" xlink:show="embed" xlink:actuate="onLoad"/></draw:frame></text:p></table:table-cell><table:table-cell office:value-type="string" table:style-name="tablecell"><text:p text:style-name="tablealignleft"><draw:frame draw:style-name="media" draw:name="5" text:anchor-type="as-char" draw:z-index="5" svg:width="16.933333333333cm" svg:height="5.3975cm"><draw:image xlink:href="Pictures/b174c629c385c9bb76d8bafc1a4e7874.png" xlink:type="simple" xlink:show="embed" xlink:actuate="onLoad"/></draw:frame></text:p></table:table-cell></table:table-row></table:table><text:p text:style-name="Text_20_body"><text:span text:style-name="Strong_20_Emphasis">II. Utilisation du moteur</text:span></text:p><text:p text:style-name="Text_20_body">Suivant le sens de branchement, un moteur tourne dans un sens ou dans l'autre.</text:p><text:p text:style-name="Text_20_body"><text:span text:style-name="Strong_20_Emphasis">III. Le courant électrique</text:span>
&lt;font inherit/inherit;;inherit;;transparent&gt;Par convention, le courant électrique sort par la borne + du générateur et rentre par la borne - .&lt;/font&gt;</text:p><text:p text:style-name="Text_20_body"><draw:frame draw:style-name="media" draw:name="6" text:anchor-type="as-char" draw:z-index="6" svg:width="5.0270833333333cm" style:rel-width="100%" svg:height="4.048125cm" style:rel-height="scale"><draw:image xlink:href="Pictures/ff86c9385cf21be7d22333fa1f8ab66f.png" xlink:type="simple" xlink:show="embed" xlink:actuate="onLoad"/></draw:frame>il y a du courant, la DEL brille</text:p><text:p text:style-name="Text_20_body"><draw:frame draw:style-name="media" draw:name="7" text:anchor-type="as-char" draw:z-index="7" svg:width="5.0270833333333cm" style:rel-width="100%" svg:height="4.048125cm" style:rel-height="scale"><draw:image xlink:href="Pictures/c9c198818bccc30999d2230e1843a6bd.png" xlink:type="simple" xlink:show="embed" xlink:actuate="onLoad"/></draw:frame>pas de courant, la DEL ne brille pas</text:p><text:p text:style-name="Text_20_body"><draw:frame draw:style-name="media" draw:name="8" text:anchor-type="as-char" draw:z-index="8" svg:width="5.1329166666667cm" style:rel-width="100%" svg:height="4.0216666666667cm" style:rel-height="scale"><draw:image xlink:href="Pictures/efd1dd83a907a4c85300ca39558699d5.png" xlink:type="simple" xlink:show="embed" xlink:actuate="onLoad"/></draw:frame>la lampe brille
&lt;font inherit/inherit;;inherit;;transparent&gt;Pour un circuit donné, l'ordre des dipôles n'influence pas leur fonctionnement.&lt;/font&gt;</text:p><text:p text:style-name="Text_20_body"><draw:frame draw:style-name="media" draw:name="9" text:anchor-type="as-char" draw:z-index="9" svg:width="3.6247916666667cm" style:rel-width="100%" svg:height="2.8575cm" style:rel-height="scale"><draw:image xlink:href="Pictures/9dca5c24455e378e1f754847b53a0bba.png" xlink:type="simple" xlink:show="embed" xlink:actuate="onLoad"/></draw:frame> <draw:frame draw:style-name="media" draw:name="10" text:anchor-type="as-char" draw:z-index="10" svg:width="3.6247916666667cm" style:rel-width="100%" svg:height="2.8575cm" style:rel-height="scale"><draw:image xlink:href="Pictures/ddf9e006eb1ca598da05ebd0435d4a91.png" xlink:type="simple" xlink:show="embed" xlink:actuate="onLoad"/></draw:frame>
&lt;font inherit/inherit;;inherit;;transparent&gt;Il n'y a pas de courant dans les deux circuits quelle que soit la position de l'interrupteur.&lt;/font&gt;</text:p></table:table-cell></table:table-row></table:table></draw:text-box></draw:frame></text:p>
      <text:p text:style-name="Text_20_body">&lt;/hidden&gt;</text:p>
      <text:h text:style-name="Heading_20_2" text:outline-level="2"><text:bookmark-start text:name="__RefHeading___exercices_en_classe_4"/><text:bookmark-start text:name="exercices_en_classe"/>3. Exercices en classe<text:bookmark-end text:name="__RefHeading___exercices_en_classe_4"/><text:bookmark-end text:name="exercices_en_classe"/></text:h>
      <text:p text:style-name="Text_20_body">&lt;hidden&gt;</text:p>
      <text:p text:style-name="Text_20_body">Ex 13 p 151</text:p>
      <text:p text:style-name="Text_20_body"><draw:frame draw:style-name="PluginODTAutoStyle_Frame_5_text_frame" draw:name="Frame2" text:anchor-type="paragraph" svg:width="484.722pt" draw:z-index="0" svg:min-height="1cm"><draw:text-box><table:table table:style-name="Table"><table:table-column table:style-name="odt_auto_style_table_column_4_1"/><table:table-row><table:table-cell office:value-type="string" table:style-name="tablecell"><text:p text:style-name="tablealignleft"><draw:frame draw:style-name="media" draw:name="11" text:anchor-type="as-char" draw:z-index="11" svg:width="48.868541666667cm" style:rel-width="100%" svg:height="23.468541666667cm" style:rel-height="scale"><draw:image xlink:href="Pictures/b236b4b0fe58b6b47054802011062f4d.png" xlink:type="simple" xlink:show="embed" xlink:actuate="onLoad"/></draw:frame></text:p></table:table-cell></table:table-row></table:table></draw:text-box></draw:frame></text:p>
      <text:p text:style-name="Text_20_body"><text:line-break/>
Ex 14 p 151</text:p>
      <text:p text:style-name="Text_20_body"><draw:frame draw:style-name="PluginODTAutoStyle_Frame_9_text_frame" draw:name="Frame3" text:anchor-type="paragraph" svg:width="484.722pt" draw:z-index="0" svg:min-height="1cm"><draw:text-box><table:table table:style-name="Table"><table:table-column table:style-name="odt_auto_style_table_column_5_1"/><table:table-row><table:table-cell office:value-type="string" table:style-name="tablecell"><text:p text:style-name="tablealignleft"><draw:frame draw:style-name="media" draw:name="12" text:anchor-type="as-char" draw:z-index="12" svg:width="15.504583333333cm" svg:height="11.721041666667cm"><draw:image xlink:href="Pictures/66e5f85dd062314e16d54d3570d53024.png" xlink:type="simple" xlink:show="embed" xlink:actuate="onLoad"/></draw:frame> c. La lampe L1 est court-circuitée car on a relié ses 2 bornes par un fil.</text:p><text:h text:style-name="Heading_20_2" text:outline-level="2"><text:bookmark-start text:name="__RefHeading___NoTitle_5"/><text:bookmark-start text:name="section"/><text:bookmark-end text:name="__RefHeading___NoTitle_5"/><text:bookmark-end text:name="section"/></text:h></table:table-cell></table:table-row></table:table></draw:text-box></draw:frame></text:p>
      <text:p text:style-name="Text_20_body"><text:line-break/>
&lt;/hidden&gt;</text:p>
      <text:p text:style-name="Text_20_body">Ex 9 p 150</text:p>
      <text:p text:style-name="Text_20_body">Ex 18 p 152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8T08::41:36</meta:creation-date>
    <dc:creator>Generated</dc:creator>
    <dc:date>2026-08-28T08::41:36</dc:date>
    <dc:language>en-US</dc:language>
    <meta:editing-cycles>1</meta:editing-cycles>
    <meta:editing-duration>PT0S</meta:editing-duration>
    <dc:title>5eme:semaine_du_05122022</dc:title>
  </office:meta>
</office:document-meta>
</file>