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060f25a865b6a4ef8505ba9efe721d.png"/>
  <manifest:file-entry manifest:media-type="image/png" manifest:full-path="Pictures/844cbb44d73280edff3029ef5944662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02012023"/><text:bookmark-start text:name="__RefHeading___semaine_du_2_01_2023_1"/><text:bookmark-start text:name="semaine_du_2_01_2023"/>Semaine du 2/01/2023<text:bookmark-end text:name="__RefHeading___semaine_du_2_01_2023_1"/><text:bookmark-end text:name="semaine_du_2_01_2023"/></text:h>
      <text:h text:style-name="Heading_20_2" text:outline-level="2"><text:bookmark-start text:name="__RefHeading___correction_du_travail_a_faire_pour_les_5d_et_5a_2"/><text:bookmark-start text:name="correction_du_travail_a_faire_pour_les_5d_et_5a"/>1. Correction du travail à faire (pour les 5D et 5A)<text:bookmark-end text:name="__RefHeading___correction_du_travail_a_faire_pour_les_5d_et_5a_2"/><text:bookmark-end text:name="correction_du_travail_a_faire_pour_les_5d_et_5a"/></text:h>
      <text:p text:style-name="Text_20_body">&lt;hidden&gt;</text:p>
      <text:p text:style-name="Text_20_body">Ex 9 p 150</text:p>
      <text:p text:style-name="Text_20_body"><draw:frame draw:style-name="media" draw:name="0" text:anchor-type="as-char" draw:z-index="0" svg:width="23.256875cm" style:rel-width="100%" svg:height="7.62cm" style:rel-height="scale"><draw:image xlink:href="Pictures/6e060f25a865b6a4ef8505ba9efe721d.png" xlink:type="simple" xlink:show="embed" xlink:actuate="onLoad"/></draw:frame></text:p>
      <text:p text:style-name="Text_20_body">Ex 18 p 152</text:p>
      <text:p text:style-name="Text_20_body"><draw:frame draw:style-name="media" draw:name="1" text:anchor-type="as-char" draw:z-index="1" svg:width="43.365208333333cm" style:rel-width="100%" svg:height="22.965833333333cm" style:rel-height="scale"><draw:image xlink:href="Pictures/844cbb44d73280edff3029ef5944662b.png" xlink:type="simple" xlink:show="embed" xlink:actuate="onLoad"/></draw:frame></text:p>
      <text:p text:style-name="Text_20_body">&lt;/hidden&gt;</text:p>
      <text:h text:style-name="Heading_20_2" text:outline-level="2"><text:bookmark-start text:name="__RefHeading___ds_sur_toute_l_electricite_3"/><text:bookmark-start text:name="ds_sur_toute_l_electricite"/>2. DS Sur toute l'électricité<text:bookmark-end text:name="__RefHeading___ds_sur_toute_l_electricite_3"/><text:bookmark-end text:name="ds_sur_toute_l_electricite"/></text:h>
      <text:h text:style-name="Heading_20_2" text:outline-level="2"><text:bookmark-start text:name="__RefHeading___tp_sur_conducteurs_isolants_4"/><text:bookmark-start text:name="tp_sur_conducteurs_isolants"/>3. TP sur conducteurs isolants<text:bookmark-end text:name="__RefHeading___tp_sur_conducteurs_isolants_4"/><text:bookmark-end text:name="tp_sur_conducteurs_isolants"/></text:h>
      <text:p text:style-name="Text_20_body">1. Comment appelle-t-on un matériau qui laisse passer le courant électrique (vu en 6ème) ?</text:p>
      <text:p text:style-name="Text_20_body">2. Comment appelle-t-on un matériau qui ne laisse pas passer le courant électrique (vu en 6ème) ?</text:p>
      <text:p text:style-name="Text_20_body">3. Schématiser un circuit permettant de savoir si un matériau est conducteur ou isolant.</text:p>
      <text:p text:style-name="Text_20_body">4. Réaliser le circuit et tester les “matériaux” suivants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Matériau</text:p>
          </table:table-cell>
          <table:table-cell office:value-type="string" table:style-name="tableheader">
            <text:p text:style-name="Table_20_Heading">Conducteur</text:p>
          </table:table-cell>
          <table:table-cell office:value-type="string" table:style-name="tableheader">
            <text:p text:style-name="Table_20_Heading">Isolant</text:p>
          </table:table-cell>
        </table:table-row>
        <table:table-row>
          <table:table-cell office:value-type="string" table:style-name="tableheader">
            <text:p text:style-name="Table_20_Heading">Papier/cart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Verr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Fer (métal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Cuivre (métal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Zinc (métal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Aluminium (métal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Plastiqu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Graphite/Carbon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Corps humain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Ex 4 p 150</text:p>
      <text:p text:style-name="Text_20_body">Ex 5 p 150</text:p>
      <text:p text:style-name="Text_20_body">Ex 6 p 15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41:49</meta:creation-date>
    <dc:creator>Generated</dc:creator>
    <dc:date>2026-08-28T08::41:49</dc:date>
    <dc:language>en-US</dc:language>
    <meta:editing-cycles>1</meta:editing-cycles>
    <meta:editing-duration>PT0S</meta:editing-duration>
    <dc:title>5eme:semaine_du_02012023</dc:title>
  </office:meta>
</office:document-meta>
</file>