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ace387f28d736ae46e0c2ca7ae628.png"/>
  <manifest:file-entry manifest:media-type="image/png" manifest:full-path="Pictures/0f952f65e58e7afff05d28f81d16625d.png"/>
  <manifest:file-entry manifest:media-type="image/png" manifest:full-path="Pictures/474a79285ebb2c0ed794ad29499e5a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010520235c5e"/><text:bookmark-start text:name="__RefHeading___semaine_du_1_05_2023_5c_5e_1"/><text:bookmark-start text:name="semaine_du_1_05_2023_5c_5e"/>Semaine du 1/05/2023 5C 5E<text:bookmark-end text:name="__RefHeading___semaine_du_1_05_2023_5c_5e_1"/><text:bookmark-end text:name="semaine_du_1_05_2023_5c_5e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14 p 41</text:span></text:p>
      <text:p text:style-name="Text_20_body"><draw:frame draw:style-name="media" draw:name="0" text:anchor-type="as-char" draw:z-index="0" svg:width="21.166666666667cm" style:rel-width="100%" svg:height="9.1016666666667cm" style:rel-height="scale"><draw:image xlink:href="Pictures/382ace387f28d736ae46e0c2ca7ae628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3.599583333333cm" style:rel-height="scale"><draw:image xlink:href="Pictures/0f952f65e58e7afff05d28f81d16625d.png" xlink:type="simple" xlink:show="embed" xlink:actuate="onLoad"/></draw:frame></text:p>
      <text:p text:style-name="Text_20_body"><text:span text:style-name="Strong_20_Emphasis">Ex 17 p 42</text:span></text:p>
      <text:p text:style-name="Text_20_body"><draw:frame draw:style-name="media" draw:name="2" text:anchor-type="as-char" draw:z-index="2" svg:width="23.071666666667cm" style:rel-width="100%" svg:height="18.864791666667cm" style:rel-height="scale"><draw:image xlink:href="Pictures/474a79285ebb2c0ed794ad29499e5a6b.png" xlink:type="simple" xlink:show="embed" xlink:actuate="onLoad"/></draw:frame></text:p>
      <text:p text:style-name="Text_20_body"><text:span text:style-name="Strong_20_Emphasis">Ex 20 p 42</text:span></text:p>
      <text:p text:style-name="Text_20_body">a. m = 100,8 - 47,2 = 53,6 g</text:p>
      <text:p text:style-name="Text_20_body">b. Calculons le volume de 53,6g d'eau.</text:p>
      <text:p text:style-name="Text_20_body">Je sais qu'1L = 1000 mL d'eau a une masse de 1kg = 1000 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masse en g</text:p>
          </table:table-cell>
          <table:table-cell office:value-type="string" table:style-name="tableheader">
            <text:p text:style-name="Table_20_Heading">volume en mL</text:p>
          </table:table-cell>
        </table:table-row>
        <table:table-row>
          <table:table-cell office:value-type="string" table:style-name="tablecell">
            <text:p text:style-name="tablealignleft">53,6 g</text:p>
          </table:table-cell>
          <table:table-cell office:value-type="string" table:style-name="tablecell">
            <text:p text:style-name="tablealignleft">? mL</text:p>
          </table:table-cell>
        </table:table-row>
        <table:table-row>
          <table:table-cell office:value-type="string" table:style-name="tablecell">
            <text:p text:style-name="tablealignleft">1000 g</text:p>
          </table:table-cell>
          <table:table-cell office:value-type="string" table:style-name="tablecell">
            <text:p text:style-name="tablealignleft">1000 mL</text:p>
          </table:table-cell>
        </table:table-row>
      </table:table>
      <text:h text:style-name="Heading_20_2" text:outline-level="2"><text:bookmark-start text:name="__RefHeading___ds_chp_ii_3"/><text:bookmark-start text:name="ds_chp_ii"/>2. DS Chp II<text:bookmark-end text:name="__RefHeading___ds_chp_ii_3"/><text:bookmark-end text:name="ds_chp_ii"/></text:h>
      <text:h text:style-name="Heading_20_2" text:outline-level="2"><text:bookmark-start text:name="__RefHeading___tp_conservation_de_la_masse_lors_d_une_dissolution_4"/><text:bookmark-start text:name="tp_conservation_de_la_masse_lors_d_une_dissolution"/>3. TP Conservation de la masse lors d'une dissolution<text:bookmark-end text:name="__RefHeading___tp_conservation_de_la_masse_lors_d_une_dissolution_4"/><text:bookmark-end text:name="tp_conservation_de_la_masse_lors_d_une_dissolution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La masse se **conserve **lors d’une dissolution : m<text:span text:style-name="sub">soluté</text:span> + m<text:span text:style-name="sub">solvant</text:span> = m<text:span text:style-name="sub">mélange</text:span> &lt;sub&gt; homogène&lt;/sub&gt;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2::06:50</meta:creation-date>
    <dc:creator>Generated</dc:creator>
    <dc:date>2026-08-11T12::06:50</dc:date>
    <dc:language>en-US</dc:language>
    <meta:editing-cycles>1</meta:editing-cycles>
    <meta:editing-duration>PT0S</meta:editing-duration>
    <dc:title>5eme:semaine_du_010520235c5e</dc:title>
  </office:meta>
</office:document-meta>
</file>