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1f16ed1a924ed77fcce0169dae8b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5eme:semaine_30_05_22"/><text:bookmark-start text:name="__RefHeading___semaine_du_30_05_22_1"/><text:bookmark-start text:name="semaine_du_30_05_22"/>Semaine du 30/05/22<text:bookmark-end text:name="__RefHeading___semaine_du_30_05_22_1"/><text:bookmark-end text:name="semaine_du_30_05_22"/></text:h>
      <text:h text:style-name="Heading_20_2" text:outline-level="2"><text:bookmark-start text:name="__RefHeading___correction_2"/><text:bookmark-start text:name="correction"/>1. correction<text:bookmark-end text:name="__RefHeading___correction_2"/><text:bookmark-end text:name="correction"/></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Ex 13 p 57</text:p><text:p text:style-name="Text_20_body">1. Bouteille, tube en verre, tu à essai, bouchon à 1 trou, support (pince, noix, pied)</text:p><text:p text:style-name="Text_20_body">2. Le gaz est du dioxyde de carbone car il trouble l'eau de chaux.</text:p><text:p text:style-name="Text_20_body">3. On secoue pour dégazer la boisson</text:p></table:table-cell></table:table-row></table:table></draw:text-box></draw:frame></text:p>
      <text:h text:style-name="Heading_20_2" text:outline-level="2"><text:bookmark-start text:name="__RefHeading___lecon_chp_iv_3"/><text:bookmark-start text:name="lecon_chp_iv"/>2. Leçon Chp IV<text:bookmark-end text:name="__RefHeading___lecon_chp_iv_3"/><text:bookmark-end text:name="lecon_chp_iv"/></text:h>
      <text:p text:style-name="Text_20_body"><draw:frame draw:style-name="PluginODTAutoStyle_Frame_5_text_frame" draw:name="Frame2" text:anchor-type="paragraph" svg:width="484.722pt" draw:z-index="0" svg:min-height="1cm"><draw:text-box><table:table table:style-name="Table"><table:table-column table:style-name="odt_auto_style_table_column_2_1"/><table:table-row><table:table-cell office:value-type="string" table:style-name="tablecell"><text:p text:style-name="tablealignleft"><text:span text:style-name="Strong_20_Emphasis">Chapitre IV : Masse et volume au cours des changements d'états</text:span></text:p><text:p text:style-name="Text_20_body">Lors d'un changement d'état, la <text:span text:style-name="Strong_20_Emphasis">masse</text:span> se <text:span text:style-name="Strong_20_Emphasis">conserve</text:span>.</text:p><text:p text:style-name="Text_20_body">Lors d'un changement d'état, le volume ne se conserve pas. Par exemple, le volume de l'eau augmente lors de la solidification, c'est pour cela qu'une bouteille en verre remplie d'eau risque de se casser au congélateur.</text:p><text:p text:style-name="Text_20_body"><draw:frame draw:style-name="media" draw:name="0" text:anchor-type="as-char" draw:z-index="0" svg:width="21.166666666667cm" style:rel-width="100%" svg:height="15.875cm" style:rel-height="scale"><draw:image xlink:href="Pictures/261f16ed1a924ed77fcce0169dae8b6c.png" xlink:type="simple" xlink:show="embed" xlink:actuate="onLoad"/></draw:frame></text:p></table:table-cell></table:table-row></table:table></draw:text-box></draw:frame></text:p>
      <text:h text:style-name="Heading_20_2" text:outline-level="2"><text:bookmark-start text:name="__RefHeading___chp_v_4"/><text:bookmark-start text:name="chp_v"/>3. Chp V<text:bookmark-end text:name="__RefHeading___chp_v_4"/><text:bookmark-end text:name="chp_v"/></text:h>
      <text:p text:style-name="Text_20_body"><draw:frame draw:style-name="PluginODTAutoStyle_Frame_9_text_frame" draw:name="Frame3" text:anchor-type="paragraph" svg:width="484.72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Chapitre V : Les acides et les bases : une première approche</text:span></text:p><text:p text:style-name="Text_20_body"><text:span text:style-name="Strong_20_Emphasis">I. pH d'une solution</text:span></text:p><text:p text:style-name="Text_20_body">Le **pH **est une grandeur qui mesure l'acidité d'une solution aqueuse :</text:p><text:p text:style-name="Text_20_body">- si le pH est un inférieur à 7, la solution est <text:span text:style-name="Strong_20_Emphasis">acide</text:span>.</text:p><text:p text:style-name="Text_20_body">- si le pH est égal à 7, la solution est <text:span text:style-name="Strong_20_Emphasis">neutre</text:span>.</text:p><text:p text:style-name="Text_20_body">- si le pH est supérieur à 7, la solution est <text:span text:style-name="Strong_20_Emphasis">basique</text:span>.</text:p><text:p text:style-name="Text_20_body"><text:span text:style-name="Strong_20_Emphasis">II. La mesure du pH d'une solution</text:span></text:p><text:p text:style-name="Text_20_body">On mesure le pH avec</text:p><text:p text:style-name="Text_20_body">- du <text:span text:style-name="Strong_20_Emphasis">papier pH</text:span> qui change de couleur selon le pH</text:p><text:p text:style-name="Text_20_body">bfcbc6396865e0efc6bbcc05601c7cf3.png}}</text:p><text:p text:style-name="Text_20_body">- un <text:span text:style-name="Strong_20_Emphasis">pH-mètre</text:span> qui affiche la valeur du pH</text:p><text:p text:style-name="Text_20_body">5ec9a6fef9485f70f5a617f8f9b2d2c9.png?492x368}}</text:p><text:p text:style-name="Text_20_body">Mesures lors du TP</text:p><text:p text:style-name="Text_20_body">82f7718a831377568587f9e545200777.png}}</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6::00:42</meta:creation-date>
    <dc:creator>Generated</dc:creator>
    <dc:date>2026-08-24T06::00:42</dc:date>
    <dc:language>en-US</dc:language>
    <meta:editing-cycles>1</meta:editing-cycles>
    <meta:editing-duration>PT0S</meta:editing-duration>
    <dc:title>5eme:semaine_30_05_22</dc:title>
  </office:meta>
</office:document-meta>
</file>