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9_11_21"/><text:bookmark-start text:name="__RefHeading___semaine_du_29_11_21_1"/><text:bookmark-start text:name="semaine_du_29_11_21"/>Semaine du 29/11/21<text:bookmark-end text:name="__RefHeading___semaine_du_29_11_21_1"/><text:bookmark-end text:name="semaine_du_29_11_21"/></text:h>
      <text:h text:style-name="Heading_20_2" text:outline-level="2"><text:bookmark-start text:name="__RefHeading___ds_final_sur_l_electricite_2"/><text:bookmark-start text:name="ds_final_sur_l_electricite"/>1. DS Final sur l'électricité<text:bookmark-end text:name="__RefHeading___ds_final_sur_l_electricite_2"/><text:bookmark-end text:name="ds_final_sur_l_electricite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- Ce qui est noir : à écrire dans le cahier côté leçon (prendre une nouvelle page)</text:p>
      <text:p text:style-name="Text_20_body">- &lt;font inherit/inherit;;#3498db;;inherit&gt;Ce qui est en bleu :&lt;/font&gt;  A faire ou réponse à noter côté leçon. Utilise vikidia pour vous aider. Ecrire la réponse en 1 ou 2 phrases. Pour réponse, on reprend la question et on répond. La réponse doit être comprise sans avoir besoin de lire la question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les_mouvements_dans_l_univers_et_le_systeme_solaire_4"/><text:bookmark-start text:name="chapitre_viles_mouvements_dans_l_univers_et_le_systeme_solaire"/>Chapitre VI : Les mouvements dans l'univers et le système solaire<text:bookmark-end text:name="__RefHeading___chapitre_viles_mouvements_dans_l_univers_et_le_systeme_solaire_4"/><text:bookmark-end text:name="chapitre_viles_mouvements_dans_l_univers_et_le_systeme_solaire"/></text:h><text:h text:style-name="Heading_20_2" text:outline-level="2"><text:bookmark-start text:name="__RefHeading___i._univers_et_systeme_solaire_5"/><text:bookmark-start text:name="i._univers_et_systeme_solaire"/>I. Univers et système solaire<text:bookmark-end text:name="__RefHeading___i._univers_et_systeme_solaire_5"/><text:bookmark-end text:name="i._univers_et_systeme_solaire"/></text:h><text:p text:style-name="Text_20_body">- &lt;font inherit/inherit;;#3498db;;inherit&gt;Qu’est-ce qu’une étoile ?&lt;/font&gt;</text:p><text:p text:style-name="Text_20_body">- &lt;font inherit/inherit;;#3498db;;inherit&gt;Comment s’appelle notre étoile ?&lt;/font&gt;</text:p><text:p text:style-name="Text_20_body">- &lt;font inherit/inherit;;#3498db;;inherit&gt;Qu’est-ce qu’une planète ?&lt;/font&gt;</text:p><text:p text:style-name="Text_20_body">- &lt;font inherit/inherit;;#3498db;;inherit&gt;Comment s'appelle la planète sur laquelle on vit ?&lt;/font&gt;</text:p><text:p text:style-name="Text_20_body">- &lt;font inherit/inherit;;#3498db;;inherit&gt;Qu'est-ce qu'un satellite ?&lt;/font&gt;</text:p><text:p text:style-name="Text_20_body">- &lt;font inherit/inherit;;#3498db;;inherit&gt;Comment s'appelle le satellite naturel de la Terre ?&lt;/font&gt;</text:p><text:p text:style-name="Text_20_body">- &lt;font inherit/inherit;;#3498db;;inherit&gt;Combien y a-t-il de planètes dans le système solaire ?&lt;/font&gt;</text:p><text:p text:style-name="Text_20_body">- &lt;font inherit/inherit;;#3498db;;inherit&gt;Qu’est-ce qu’un astéroïde ?&lt;/font&gt;</text:p><text:p text:style-name="Text_20_body">- &lt;font inherit/inherit;;#3498db;;inherit&gt;Qu’est-ce qu’une galaxie ?&lt;/font&gt;</text:p><text:p text:style-name="Text_20_body">- &lt;font inherit/inherit;;#3498db;;inherit&gt;Comment s’appelle notre galaxie ?&lt;/font&gt;</text:p><text:h text:style-name="Heading_20_2" text:outline-level="2"><text:bookmark-start text:name="__RefHeading___ii._mouvement_des_planetes_autour_du_soleil_6"/><text:bookmark-start text:name="ii._mouvement_des_planetes_autour_du_soleil"/>II. Mouvement des planètes autour du Soleil<text:bookmark-end text:name="__RefHeading___ii._mouvement_des_planetes_autour_du_soleil_6"/><text:bookmark-end text:name="ii._mouvement_des_planetes_autour_du_soleil"/></text:h><text:p text:style-name="Text_20_body">- &lt;font inherit/inherit;;#3498db;;inherit&gt;Utiliser Celestia ou regarder la vidéo (possibilité de télécharger Celestia à la maison :&lt;/font&gt;  https://celestia.space/download.html)</text:p><text:p text:style-name="Text_20_body">- &lt;font inherit/inherit;;#3498db;;inherit&gt;Faire apparaître les orbites et se placer “au dessus” du système solaire&lt;/font&gt;  .</text:p><text:p text:style-name="Text_20_body">- &lt;font inherit/inherit;;#3498db;;inherit&gt;Quelle est la forme de l’orbite (trajectoire) d’une planète ?&lt;/font&gt;</text:p><text:p text:style-name="Text_20_body">- &lt;font inherit/inherit;;#3498db;;inherit&gt;Combien de temps la Terre met-elle pour faire un tour de Soleil ? Pour répondre, on note la date en haut à droite, on appuie sur L ou K pour accélérer ou ralentir le temps et on regarde à quelle date la Terre se retrouve au même endroit.&lt;/font&gt;</text:p><text:p text:style-name="Text_20_body">- &lt;font inherit/inherit;;#3498db;;inherit&gt;Que peut-on dire de la vitesse d’une planète quand elle fait le tour du Soleil ? Comparer les vitesse de la Terre, Venus et Mercure.&lt;/font&gt;</text:p><text:p text:style-name="Text_20_body">- &lt;font inherit/inherit;;#3498db;;inherit&gt;En combien de temps la Terre fait-elle un tour sur elle-même ?&lt;/font&gt;</text:p><text:h text:style-name="Heading_20_2" text:outline-level="2"><text:bookmark-start text:name="__RefHeading___ii._mouvement_de_la_lune_autour_de_la_terre_7"/><text:bookmark-start text:name="ii._mouvement_de_la_lune_autour_de_la_terre"/>II. Mouvement de la Lune autour de la Terre<text:bookmark-end text:name="__RefHeading___ii._mouvement_de_la_lune_autour_de_la_terre_7"/><text:bookmark-end text:name="ii._mouvement_de_la_lune_autour_de_la_terre"/></text:h><text:p text:style-name="Text_20_body">- &lt;font inherit/inherit;;#3498db;;inherit&gt;En combien de temps la Lune fait-elle un tour de Terre environ ?&lt;/font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47</meta:creation-date>
    <dc:creator>Generated</dc:creator>
    <dc:date>2026-09-01T09::05:47</dc:date>
    <dc:language>en-US</dc:language>
    <meta:editing-cycles>1</meta:editing-cycles>
    <meta:editing-duration>PT0S</meta:editing-duration>
    <dc:title>5eme:semaine_29_11_21</dc:title>
  </office:meta>
</office:document-meta>
</file>