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1bf55c7df794b6fd8a7b0705aca4b2.png"/>
  <manifest:file-entry manifest:media-type="image/png" manifest:full-path="Pictures/9b040e6185f6e2978cbb034b7eae898a.png"/>
  <manifest:file-entry manifest:media-type="image/png" manifest:full-path="Pictures/b35fcb5d3dfef8ed01b84727c2a4798e.png"/>
  <manifest:file-entry manifest:media-type="image/png" manifest:full-path="Pictures/1965747fb78e5e0400fef735ecdcdc91.png"/>
  <manifest:file-entry manifest:media-type="image/png" manifest:full-path="Pictures/5b69397ac0fbecba2f9d74108a652415.png"/>
  <manifest:file-entry manifest:media-type="image/png" manifest:full-path="Pictures/e730ba4014d2c86e9143958be7257e3a.png"/>
  <manifest:file-entry manifest:media-type="image/png" manifest:full-path="Pictures/213431126a4e705c0b83ad2495f49ed6.png"/>
  <manifest:file-entry manifest:media-type="image/png" manifest:full-path="Pictures/a689e813e7ed4c2b52fe877280bdf515.png"/>
  <manifest:file-entry manifest:media-type="image/png" manifest:full-path="Pictures/0b78817491c82f459c0682659841ac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4_01_22"/><text:bookmark-start text:name="__RefHeading___semaine_du_24_01_22_1"/><text:bookmark-start text:name="semaine_du_24_01_22"/>Semaine du 24/01/22<text:bookmark-end text:name="__RefHeading___semaine_du_24_01_22_1"/><text:bookmark-end text:name="semaine_du_24_01_22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Ex 12 p 25</text:p>
      <text:p text:style-name="Text_20_body"><draw:frame draw:style-name="media" draw:name="0" text:anchor-type="as-char" draw:z-index="0" svg:width="38.682083333333cm" style:rel-width="100%" svg:height="17.700625cm" style:rel-height="scale"><draw:image xlink:href="Pictures/fd1bf55c7df794b6fd8a7b0705aca4b2.png" xlink:type="simple" xlink:show="embed" xlink:actuate="onLoad"/></draw:frame></text:p>
      <text:p text:style-name="Text_20_body"><draw:frame draw:style-name="media" draw:name="1" text:anchor-type="as-char" draw:z-index="1" svg:width="46.593125cm" style:rel-width="100%" svg:height="29.897916666667cm" style:rel-height="scale"><draw:image xlink:href="Pictures/9b040e6185f6e2978cbb034b7eae898a.png" xlink:type="simple" xlink:show="embed" xlink:actuate="onLoad"/></draw:frame></text:p>
      <text:h text:style-name="Heading_20_2" text:outline-level="2"><text:bookmark-start text:name="__RefHeading___lecon_tp_3"/><text:bookmark-start text:name="lecon_tp"/>2. Leçon + TP<text:bookmark-end text:name="__RefHeading___lecon_tp_3"/><text:bookmark-end text:name="lecon_tp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ales_proprietes_des_etats_de_l_eau_4"/><text:bookmark-start text:name="chapitre_iales_proprietes_des_etats_de_l_eau"/>Chapitre Ia : les propriétés des états de l'eau<text:bookmark-end text:name="__RefHeading___chapitre_iales_proprietes_des_etats_de_l_eau_4"/><text:bookmark-end text:name="chapitre_iales_proprietes_des_etats_de_l_eau"/></text:h><text:p text:style-name="Text_20_body"><draw:frame draw:style-name="media" draw:name="2" text:anchor-type="as-char" draw:z-index="2" svg:width="23.706666666667cm" style:rel-width="100%" svg:height="11.932708333333cm" style:rel-height="scale"><draw:image xlink:href="Pictures/b35fcb5d3dfef8ed01b84727c2a4798e.png" xlink:type="simple" xlink:show="embed" xlink:actuate="onLoad"/></draw:frame></text:p><text:h text:style-name="Heading_20_2" text:outline-level="2"><text:bookmark-start text:name="__RefHeading___i._l_etat_gazeux_5"/><text:bookmark-start text:name="i._l_etat_gazeux"/>I. L'état gazeux<text:bookmark-end text:name="__RefHeading___i._l_etat_gazeux_5"/><text:bookmark-end text:name="i._l_etat_gazeux"/></text:h><text:p text:style-name="Text_20_body"><draw:frame draw:style-name="media" draw:name="3" text:anchor-type="as-char" draw:z-index="3" svg:width="35.612916666667cm" style:rel-width="100%" svg:height="4.7360416666667cm" style:rel-height="scale"><draw:image xlink:href="Pictures/1965747fb78e5e0400fef735ecdcdc91.png" xlink:type="simple" xlink:show="embed" xlink:actuate="onLoad"/></draw:frame></text:p><text:p text:style-name="Text_20_body">Un gaz est <text:span text:style-name="Strong_20_Emphasis">compressible</text:span> (on peut le presser, le comprimer afin que son volume soit plus petit)</text:p><text:p text:style-name="Text_20_body"><draw:frame draw:style-name="media" draw:name="4" text:anchor-type="as-char" draw:z-index="4" svg:width="39.422916666667cm" style:rel-width="100%" svg:height="4.1539583333333cm" style:rel-height="scale"><draw:image xlink:href="Pictures/5b69397ac0fbecba2f9d74108a652415.png" xlink:type="simple" xlink:show="embed" xlink:actuate="onLoad"/></draw:frame><text:line-break/>
Un gaz est <text:span text:style-name="Strong_20_Emphasis">expansible</text:span>. (son volume peut être augmenté)</text:p><text:p text:style-name="Text_20_body">Il n'a pas de <text:span text:style-name="Strong_20_Emphasis">volume propre</text:span> (son volume peut être modifié).</text:p><text:p text:style-name="Text_20_body"><draw:frame draw:style-name="media" draw:name="5" text:anchor-type="as-char" draw:z-index="5" svg:width="39.740416666667cm" style:rel-width="100%" svg:height="11.218333333333cm" style:rel-height="scale"><draw:image xlink:href="Pictures/e730ba4014d2c86e9143958be7257e3a.png" xlink:type="simple" xlink:show="embed" xlink:actuate="onLoad"/></draw:frame></text:p><text:p text:style-name="Text_20_body">Si on transvase un gaz d'un bécher à un tube à essai, il prend la forme du récipient qui le contient : il n'a pas de <text:span text:style-name="Strong_20_Emphasis">forme propre.</text:span></text:p><text:h text:style-name="Heading_20_2" text:outline-level="2"><text:bookmark-start text:name="__RefHeading___ii._l_etat_solide_6"/><text:bookmark-start text:name="ii._l_etat_solide"/>II. L'état solide<text:bookmark-end text:name="__RefHeading___ii._l_etat_solide_6"/><text:bookmark-end text:name="ii._l_etat_solide"/></text:h><text:p text:style-name="Text_20_body"><draw:frame draw:style-name="media" draw:name="6" text:anchor-type="as-char" draw:z-index="6" svg:width="29.739166666667cm" style:rel-width="100%" svg:height="7.3289583333333cm" style:rel-height="scale"><draw:image xlink:href="Pictures/213431126a4e705c0b83ad2495f49ed6.png" xlink:type="simple" xlink:show="embed" xlink:actuate="onLoad"/></draw:frame></text:p><text:p text:style-name="Text_20_body">Un solide a une <text:span text:style-name="Strong_20_Emphasis">forme propre</text:span>.</text:p><text:p text:style-name="Text_20_body">Un solide est <text:span text:style-name="Strong_20_Emphasis">incompressible</text:span>.</text:p><text:p text:style-name="Text_20_body"><text:line-break/>
Il a un <text:span text:style-name="Strong_20_Emphasis">volume propre</text:span>.</text:p><text:h text:style-name="Heading_20_2" text:outline-level="2"><text:bookmark-start text:name="__RefHeading___iii._l_etat_liquide_7"/><text:bookmark-start text:name="iii._l_etat_liquide"/>III. L'état liquide<text:bookmark-end text:name="__RefHeading___iii._l_etat_liquide_7"/><text:bookmark-end text:name="iii._l_etat_liquide"/></text:h><text:p text:style-name="Text_20_body"><draw:frame draw:style-name="media" draw:name="7" text:anchor-type="as-char" draw:z-index="7" svg:width="17.065625cm" style:rel-width="100%" svg:height="2.4870833333333cm" style:rel-height="scale"><draw:image xlink:href="Pictures/a689e813e7ed4c2b52fe877280bdf515.png" xlink:type="simple" xlink:show="embed" xlink:actuate="onLoad"/></draw:frame></text:p><text:p text:style-name="Text_20_body">Un liquide est <text:span text:style-name="Strong_20_Emphasis">incompressible</text:span>.</text:p><text:p text:style-name="Text_20_body"><text:line-break/>
Il a un <text:span text:style-name="Strong_20_Emphasis">volume propre</text:span>.</text:p><text:p text:style-name="Text_20_body"><text:line-break/>
Il n'a pas de** forme propre.**</text:p><text:p text:style-name="Text_20_body"><draw:frame draw:style-name="media" draw:name="8" text:anchor-type="as-char" draw:z-index="8" svg:width="18.309166666667cm" style:rel-width="100%" svg:height="8.5195833333333cm" style:rel-height="scale"><draw:image xlink:href="Pictures/0b78817491c82f459c0682659841ac7a.png" xlink:type="simple" xlink:show="embed" xlink:actuate="onLoad"/></draw:frame></text:p><text:p text:style-name="Text_20_body">La surface d'un liquide est <text:span text:style-name="Strong_20_Emphasis">plane</text:span> et <text:span text:style-name="Strong_20_Emphasis">horizontale</text:span>.</text:p></table:table-cell></table:table-row></table:table></draw:text-box></draw:frame></text:p>
      <text:h text:style-name="Heading_20_2" text:outline-level="2"><text:bookmark-start text:name="__RefHeading___a_faire_pour_la_semaine_prochaine_8"/><text:bookmark-start text:name="a_faire_pour_la_semaine_prochaine"/>3. A faire pour la semaine prochaine<text:bookmark-end text:name="__RefHeading___a_faire_pour_la_semaine_prochaine_8"/><text:bookmark-end text:name="a_faire_pour_la_semaine_prochaine"/></text:h>
      <text:p text:style-name="Text_20_body">Ex 2 p 23</text:p>
      <text:p text:style-name="Text_20_body">Ex 7 p 24</text:p>
      <text:p text:style-name="Text_20_body">Ex 11 p 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04:18</meta:creation-date>
    <dc:creator>Generated</dc:creator>
    <dc:date>2026-08-11T10::04:18</dc:date>
    <dc:language>en-US</dc:language>
    <meta:editing-cycles>1</meta:editing-cycles>
    <meta:editing-duration>PT0S</meta:editing-duration>
    <dc:title>5eme:semaine_24_01_22</dc:title>
  </office:meta>
</office:document-meta>
</file>