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5428626b65a77f778d522a435e25a6.png"/>
  <manifest:file-entry manifest:media-type="image/png" manifest:full-path="Pictures/f556ccccf2588a6cc6efe743d78cd1bc.png"/>
  <manifest:file-entry manifest:media-type="image/png" manifest:full-path="Pictures/eb789e5c2e4a0081d5a40f65ed7e0406.png"/>
  <manifest:file-entry manifest:media-type="image/png" manifest:full-path="Pictures/4c4a395ce6b32d861c73ae8ebcfb754a.png"/>
  <manifest:file-entry manifest:media-type="image/png" manifest:full-path="Pictures/42c937eddd7a5ac15a60157b1c7dc0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semaine_21_03_22"/><text:bookmark-start text:name="__RefHeading___semaine_21_03_22_1"/><text:bookmark-start text:name="semaine_21_03_22"/>Semaine 21/03/22<text:bookmark-end text:name="__RefHeading___semaine_21_03_22_1"/><text:bookmark-end text:name="semaine_21_03_22"/></text:h>
      <text:h text:style-name="Heading_20_2" text:outline-level="2"><text:bookmark-start text:name="__RefHeading___correction_des_schemas_du_tp_de_la_semaine_derniere_2"/><text:bookmark-start text:name="correction_des_schemas_du_tp_de_la_semaine_derniere"/>1. Correction des schémas du TP de la semaine dernière<text:bookmark-end text:name="__RefHeading___correction_des_schemas_du_tp_de_la_semaine_derniere_2"/><text:bookmark-end text:name="correction_des_schemas_du_tp_de_la_semaine_derniere"/></text:h>
      <text:p text:style-name="Text_20_body"><draw:frame draw:style-name="media" draw:name="0" text:anchor-type="as-char" draw:z-index="0" svg:width="30.718125cm" style:rel-width="100%" svg:height="14.181666666667cm" style:rel-height="scale"><draw:image xlink:href="Pictures/375428626b65a77f778d522a435e25a6.png" xlink:type="simple" xlink:show="embed" xlink:actuate="onLoad"/></draw:frame></text:p>
      <text:p text:style-name="Text_20_body"><draw:frame draw:style-name="media" draw:name="1" text:anchor-type="as-char" draw:z-index="1" svg:width="25.823333333333cm" style:rel-width="100%" svg:height="18.997083333333cm" style:rel-height="scale"><draw:image xlink:href="Pictures/f556ccccf2588a6cc6efe743d78cd1bc.png" xlink:type="simple" xlink:show="embed" xlink:actuate="onLoad"/></draw:frame></text:p>
      <text:h text:style-name="Heading_20_2" text:outline-level="2"><text:bookmark-start text:name="__RefHeading___correction_de_l_activite_3"/><text:bookmark-start text:name="correction_de_l_activite"/>2. Correction de l'activité<text:bookmark-end text:name="__RefHeading___correction_de_l_activite_3"/><text:bookmark-end text:name="correction_de_l_activite"/></text:h>
      <text:p text:style-name="Text_20_body">1. Le sulfate de cuivre anhydre devient bleu en présence d'eau.</text:p>
      <text:p text:style-name="Text_20_body">Le sulfate de cuivre anhydre reste blanc en présence d'huile.</text:p>
      <text:p text:style-name="Text_20_body">2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eau écarlate</text:p>
          </table:table-cell>
          <table:table-cell office:value-type="string" table:style-name="tableheader">
            <text:p text:style-name="Table_20_Heading">essence</text:p>
          </table:table-cell>
          <table:table-cell office:value-type="string" table:style-name="tableheader">
            <text:p text:style-name="Table_20_Heading">Cola</text:p>
          </table:table-cell>
          <table:table-cell office:value-type="string" table:style-name="tableheader">
            <text:p text:style-name="Table_20_Heading">jus de fruit</text:p>
          </table:table-cell>
          <table:table-cell office:value-type="string" table:style-name="tableheader">
            <text:p text:style-name="Table_20_Heading">lait</text:p>
          </table:table-cell>
        </table:table-row>
        <table:table-row>
          <table:table-cell office:value-type="string" table:style-name="tableheader">
            <text:p text:style-name="Table_20_Heading">contient de l'eau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</table:table-row>
        <table:table-row>
          <table:table-cell office:value-type="string" table:style-name="tableheader">
            <text:p text:style-name="Table_20_Heading">ne contient pas d'eau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3. Pour tester la présence d'eau, on utilise du sulfate de cuivre anhydre.</text:p>
      <text:p text:style-name="Text_20_body">On met la substance à tester en présence du sulfate de cuivre anhydre :</text:p>
      <text:p text:style-name="Text_20_body">- s'il reste blanc, la substance ne contient pas d'eau.</text:p>
      <text:p text:style-name="Text_20_body">- s'il devient bleu, la substance contient de l'eau.</text:p>
      <text:p text:style-name="Text_20_body">. A faire pour la semaine prochaine</text:p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3" text:outline-level="3"><text:bookmark-start text:name="__RefHeading___chapitre_icy_a-t-il_de_l_eau_dans_cette_substance_5"/><text:bookmark-start text:name="chapitre_icy_a-t-il_de_l_eau_dans_cette_substance"/>Chapitre Ic : Y a-t-il de l'eau dans cette substance ?<text:bookmark-end text:name="__RefHeading___chapitre_icy_a-t-il_de_l_eau_dans_cette_substance_5"/><text:bookmark-end text:name="chapitre_icy_a-t-il_de_l_eau_dans_cette_substance"/></text:h><text:p text:style-name="Text_20_body">Pour savoir si un produit contient de l'eau,<text:line-break/>
- on fait un petit tas de sulfate de cuivre <text:span text:style-name="Strong_20_Emphasis">anhydre</text:span>,<text:line-break/>
- on dépose un peu de produit sur le tas :<text:line-break/>
- s'il reste <text:span text:style-name="Strong_20_Emphasis">blanc</text:span>, le produit ne contient pas d'eau<text:line-break/>
- s'il devient <text:span text:style-name="Strong_20_Emphasis">bleu</text:span>, le produit contient de l'eau</text:p><text:p text:style-name="Text_20_body"><draw:frame draw:style-name="media" draw:name="2" text:anchor-type="as-char" draw:z-index="2" svg:width="9.6572916666667cm" style:rel-width="100%" svg:height="7.9375cm" style:rel-height="scale"><draw:image xlink:href="Pictures/eb789e5c2e4a0081d5a40f65ed7e0406.png" xlink:type="simple" xlink:show="embed" xlink:actuate="onLoad"/></draw:frame></text:p><table:table table:style-name="Table"><table:table-column/><table:table-column/><table:table-column/><table:table-column/><table:table-column/><table:table-column/><table:table-column/><table:table-column/><table:table-row><table:table-cell office:value-type="string" table:style-name="tableheader"><text:p text:style-name="Table_20_Heading">   <text:line-break/>Produits</text:p></table:table-cell><table:table-cell office:value-type="string" table:style-name="tableheader"><text:p text:style-name="Table_20_Heading">   <text:line-break/>eau (témoin)</text:p></table:table-cell><table:table-cell office:value-type="string" table:style-name="tableheader"><text:p text:style-name="Table_20_Heading">  pomme de terre</text:p></table:table-cell><table:table-cell office:value-type="string" table:style-name="tableheader"><text:p text:style-name="Table_20_Heading">  lait</text:p></table:table-cell><table:table-cell office:value-type="string" table:style-name="tableheader"><text:p text:style-name="Table_20_Heading">  cyclohexane</text:p></table:table-cell><table:table-cell office:value-type="string" table:style-name="tableheader"><text:p text:style-name="Table_20_Heading">  vinaigre</text:p></table:table-cell><table:table-cell office:value-type="string" table:style-name="tableheader"><text:p text:style-name="Table_20_Heading">  huile</text:p></table:table-cell><table:table-cell office:value-type="string" table:style-name="tableheader"><text:p text:style-name="Table_20_Heading">  cola</text:p></table:table-cell></table:table-row><table:table-row><table:table-cell office:value-type="string" table:style-name="tablecell"><text:p text:style-name="tablealignright">   <text:line-break/>ne contient pas d'eau</text:p></table:table-cell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><text:p text:style-name="tablealignright">  x</text:p></table:table-cell><table:table-cell office:value-type="string" table:style-name="tablecell"/><table:table-cell office:value-type="string" table:style-name="tablecell"><text:p text:style-name="tablealignright">  x</text:p></table:table-cell><table:table-cell office:value-type="string" table:style-name="tablecell"/></table:table-row><table:table-row><table:table-cell office:value-type="string" table:style-name="tablecell"><text:p text:style-name="tablealignright">   <text:line-break/>contient de l'eau</text:p></table:table-cell><table:table-cell office:value-type="string" table:style-name="tablecell"><text:p text:style-name="tablealignright">  x</text:p></table:table-cell><table:table-cell office:value-type="string" table:style-name="tablecell"><text:p text:style-name="tablealignright">  x</text:p></table:table-cell><table:table-cell office:value-type="string" table:style-name="tablecell"><text:p text:style-name="tablealignright">  x</text:p></table:table-cell><table:table-cell office:value-type="string" table:style-name="tablecell"/><table:table-cell office:value-type="string" table:style-name="tablecell"><text:p text:style-name="tablealignright">  x</text:p></table:table-cell><table:table-cell office:value-type="string" table:style-name="tablecell"/><table:table-cell office:value-type="string" table:style-name="tablecell"><text:p text:style-name="tablealignright">  x</text:p></table:table-cell></table:table-row></table:table><text:p text:style-name="Text_20_body">Sulfate de cuivre anhydre avec de l'eau et de l'huile :</text:p><text:p text:style-name="Text_20_body"><draw:frame draw:style-name="media" draw:name="3" text:anchor-type="as-char" draw:z-index="3" svg:width="11.006666666667cm" svg:height="8.2285416666667cm"><draw:image xlink:href="Pictures/4c4a395ce6b32d861c73ae8ebcfb754a.png" xlink:type="simple" xlink:show="embed" xlink:actuate="onLoad"/></draw:frame></text:p><text:p text:style-name="Text_20_body">Sulfate de cuivre anhydre avec de l'eau et avec la pomme de terre</text:p><text:p text:style-name="Text_20_body"><draw:frame draw:style-name="media" draw:name="4" text:anchor-type="as-char" draw:z-index="4" svg:width="11.086041666667cm" svg:height="8.3079166666667cm"><draw:image xlink:href="Pictures/42c937eddd7a5ac15a60157b1c7dc006.png" xlink:type="simple" xlink:show="embed" xlink:actuate="onLoad"/></draw:frame></text:p><text:p text:style-name="Text_20_body">En présence d'huile, le sulfate de cuivre anhydre reste blanc donc l'huile ne contient pas d'eau.<text:line-break/>
En présence de pomme de terre, le sulfate de cuivre anhydre devient bleu donc la pomme de terre contient de l'eau.</text:p><text:p text:style-name="Text_20_body">Toutes les **boissons **contiennent de l'eau.</text:p></table:table-cell></table:table-row></table:table></draw:text-box></draw:frame></text:p>
      <text:p text:style-name="Text_20_body"><text:line-break/></text:p>
      <text:p text:style-name="Text_20_body">Ex 16 17 p 2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2::04:39</meta:creation-date>
    <dc:creator>Generated</dc:creator>
    <dc:date>2026-09-15T12::04:39</dc:date>
    <dc:language>en-US</dc:language>
    <meta:editing-cycles>1</meta:editing-cycles>
    <meta:editing-duration>PT0S</meta:editing-duration>
    <dc:title>5eme:semaine_21_03_22</dc:title>
  </office:meta>
</office:document-meta>
</file>