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0efc1ed856ed579167823dace3bfe67.png"/>
  <manifest:file-entry manifest:media-type="image/png" manifest:full-path="Pictures/66e5f85dd062314e16d54d3570d5302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18_10_21"/><text:bookmark-start text:name="__RefHeading___semaine_18_10_21_1"/><text:bookmark-start text:name="semaine_18_10_21"/>Semaine 18/10/21<text:bookmark-end text:name="__RefHeading___semaine_18_10_21_1"/><text:bookmark-end text:name="semaine_18_10_21"/></text:h>
      <text:h text:style-name="Heading_20_2" text:outline-level="2"><text:bookmark-start text:name="__RefHeading___correction_des_exercices_cote_exercice_2"/><text:bookmark-start text:name="correction_des_exercices_cote_exercice"/>1. Correction des exercices (côté exercice !)<text:bookmark-end text:name="__RefHeading___correction_des_exercices_cote_exercice_2"/><text:bookmark-end text:name="correction_des_exercices_cote_exercice"/></text:h>
      <text:p text:style-name="Text_20_body">Ex 9 p 150</text:p>
      <text:p text:style-name="Text_20_body">&lt;hidden&gt; <draw:frame draw:style-name="media" draw:name="0" text:anchor-type="as-char" draw:z-index="0" svg:width="23.256875cm" style:rel-width="100%" svg:height="7.62cm" style:rel-height="scale"><draw:image xlink:href="Pictures/30efc1ed856ed579167823dace3bfe67.png" xlink:type="simple" xlink:show="embed" xlink:actuate="onLoad"/></draw:frame></text:p>
      <text:p text:style-name="Text_20_body">&lt;/hidden&gt;</text:p>
      <text:p text:style-name="Text_20_body">Ex 14 p 151</text:p>
      <text:p text:style-name="Text_20_body">&lt;hidden&gt; &lt;font inherit/inherit;;inherit;;transparent&gt;a.&lt;/font&gt; &lt;font inherit/inherit;;inherit;;transparent&gt;b.&lt;/font&gt;</text:p>
      <text:p text:style-name="Text_20_body"><draw:frame draw:style-name="media" draw:name="1" text:anchor-type="as-char" draw:z-index="1" svg:width="15.504583333333cm" svg:height="11.721041666667cm"><draw:image xlink:href="Pictures/66e5f85dd062314e16d54d3570d53024.png" xlink:type="simple" xlink:show="embed" xlink:actuate="onLoad"/></draw:frame> &lt;font inherit/inherit;;inherit;;transparent&gt;c. La lampe L1 est court-circuitée car on a relié ses 2 bornes par un fil.&lt;/font&gt;</text:p>
      <text:p text:style-name="Text_20_body">&lt;/hidden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4T14::19:12</meta:creation-date>
    <dc:creator>Generated</dc:creator>
    <dc:date>2026-08-14T14::19:12</dc:date>
    <dc:language>en-US</dc:language>
    <meta:editing-cycles>1</meta:editing-cycles>
    <meta:editing-duration>PT0S</meta:editing-duration>
    <dc:title>5eme:semaine_18_10_21</dc:title>
  </office:meta>
</office:document-meta>
</file>