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5747fb78e5e0400fef735ecdcdc91.png"/>
  <manifest:file-entry manifest:media-type="image/png" manifest:full-path="Pictures/5b69397ac0fbecba2f9d74108a652415.png"/>
  <manifest:file-entry manifest:media-type="image/png" manifest:full-path="Pictures/e730ba4014d2c86e9143958be7257e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7_01_22"/><text:bookmark-start text:name="__RefHeading___semaine_du_17_01_22_1"/><text:bookmark-start text:name="semaine_du_17_01_22"/>Semaine du 17/01/22<text:bookmark-end text:name="__RefHeading___semaine_du_17_01_22_1"/><text:bookmark-end text:name="semaine_du_17_01_22"/></text:h>
      <text:h text:style-name="Heading_20_2" text:outline-level="2"><text:bookmark-start text:name="__RefHeading___ds_chp_vii_carateriser_un_mouvement_2"/><text:bookmark-start text:name="ds_chp_vii_carateriser_un_mouvement"/>1. DS chp VII caratériser un mouvement<text:bookmark-end text:name="__RefHeading___ds_chp_vii_carateriser_un_mouvement_2"/><text:bookmark-end text:name="ds_chp_vii_carateriser_un_mouvement"/></text:h>
      <text:h text:style-name="Heading_20_2" text:outline-level="2"><text:bookmark-start text:name="__RefHeading___lecon_a_ecrire_cote_lecon_3"/><text:bookmark-start text:name="lecon_a_ecrire_cote_lecon"/>2. Leçon à écrire côté leçon<text:bookmark-end text:name="__RefHeading___lecon_a_ecrire_cote_lecon_3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4"/><text:bookmark-start text:name="chapitre_iales_proprietes_des_etats_de_l_eau"/>Chapitre Ia : les propriétés des états de l'eau<text:bookmark-end text:name="__RefHeading___chapitre_iales_proprietes_des_etats_de_l_eau_4"/><text:bookmark-end text:name="chapitre_iales_proprietes_des_etats_de_l_eau"/></text:h><text:p text:style-name="Text_20_body">&lt;font inherit/inherit;;inherit;;inherit font-weight: bold;&gt;I. L'état gazeux&lt;/font&gt;</text:p><text:p text:style-name="Text_20_body"><draw:frame draw:style-name="media" draw:name="0" text:anchor-type="as-char" draw:z-index="0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1" text:anchor-type="as-char" draw:z-index="1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text:p text:style-name="Text_20_body">Il n'a pas de <text:span text:style-name="Strong_20_Emphasis">volume propre</text:span> (son volume peut être modifié).</text:p><text:p text:style-name="Text_20_body"><draw:frame draw:style-name="media" draw:name="2" text:anchor-type="as-char" draw:z-index="2" svg:width="39.740416666667cm" style:rel-width="100%" svg:height="11.218333333333cm" style:rel-height="scale"><draw:image xlink:href="Pictures/e730ba4014d2c86e9143958be7257e3a.png" xlink:type="simple" xlink:show="embed" xlink:actuate="onLoad"/></draw:frame></text:p><text:p text:style-name="Text_20_body">Si on transvase un gaz d'un bécher à un tube à essai, il prend la forme du récipient qui le contient : il n'a pas de <text:span text:style-name="Strong_20_Emphasis">forme propre.</text:span>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x 12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7:41</meta:creation-date>
    <dc:creator>Generated</dc:creator>
    <dc:date>2026-08-15T08::27:41</dc:date>
    <dc:language>en-US</dc:language>
    <meta:editing-cycles>1</meta:editing-cycles>
    <meta:editing-duration>PT0S</meta:editing-duration>
    <dc:title>5eme:semaine_17_01_22</dc:title>
  </office:meta>
</office:document-meta>
</file>