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bbf57e72286a478e91057675be3bba7.png"/>
  <manifest:file-entry manifest:media-type="image/png" manifest:full-path="Pictures/4e0a0bfa3934fa9f16dcb46d5745a576.png"/>
  <manifest:file-entry manifest:media-type="image/png" manifest:full-path="Pictures/f8e40df38f3da09b725e926870c69eb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maine_11_04_22"/><text:bookmark-start text:name="__RefHeading___semaine_du_11_04_22_1"/><text:bookmark-start text:name="semaine_du_11_04_22"/>Semaine du 11/04/22<text:bookmark-end text:name="__RefHeading___semaine_du_11_04_22_1"/><text:bookmark-end text:name="semaine_du_11_04_22"/></text:h>
      <text:h text:style-name="Heading_20_2" text:outline-level="2"><text:bookmark-start text:name="__RefHeading___activite_p_31_2"/><text:bookmark-start text:name="activite_p_31"/>1. Activité p 31<text:bookmark-end text:name="__RefHeading___activite_p_31_2"/><text:bookmark-end text:name="activite_p_31"/></text:h>
      <text:p text:style-name="Text_20_body">&lt;hidden&gt;</text:p>
      <text:p text:style-name="Text_20_body">1. V = 1000mL</text:p>
      <text:p text:style-name="Text_20_body">2. V = 1 dm<text:span text:style-name="sup">3</text:span></text:p>
      <text:p text:style-name="Text_20_body">3. Un liquide a un volume propre. Son volume ne change pas quand on le transfère d'un récipient à un autre. Le volume mesuré par la fiole est le même que celui du récipient cubique.</text:p>
      <text:p text:style-name="Text_20_body">4. 1L = 1dm<text:span text:style-name="sup">3</text:span></text:p>
      <text:p text:style-name="Text_20_body">1 L = 0,001 m<text:span text:style-name="sup">3</text:span></text:p>
      <text:p text:style-name="Text_20_body">1 mL = 1cm<text:span text:style-name="sup">3</text:span>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m<text:span text:style-name="sup">3</text:span>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dm<text:span text:style-name="sup">3</text:span>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cm<text:span text:style-name="sup">3</text:span>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L</text:p>
          </table:table-cell>
          <table:table-cell office:value-type="string" table:style-name="tablecell">
            <text:p text:style-name="tablealignleft">dL</text:p>
          </table:table-cell>
          <table:table-cell office:value-type="string" table:style-name="tablecell">
            <text:p text:style-name="tablealignleft">cL</text:p>
          </table:table-cell>
          <table:table-cell office:value-type="string" table:style-name="tablecell">
            <text:p text:style-name="tablealignleft">mL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<text:line-break/>  <text:line-break/></text:p>
          </table:table-cell>
        </table:table-row>
      </table:table>
      <text:p text:style-name="Text_20_body">&lt;/hidden&gt;</text:p>
      <text:h text:style-name="Heading_20_2" text:outline-level="2"><text:bookmark-start text:name="__RefHeading___convertir_3"/><text:bookmark-start text:name="convertir"/>2. Convertir<text:bookmark-end text:name="__RefHeading___convertir_3"/><text:bookmark-end text:name="convertir"/></text:h>
      <text:p text:style-name="Text_20_body">Feuilles pour s'entrainer</text:p>
      <text:p text:style-name="Text_20_body">Pour apprendre à convertir :</text:p>
      <text:p text:style-name="Text_20_body">Pour s'entrainer :</text:p>
      <text:h text:style-name="Heading_20_2" text:outline-level="2"><text:bookmark-start text:name="__RefHeading___tp_masse_d_1l_d_eau_4"/><text:bookmark-start text:name="tp_masse_d_1l_d_eau"/>3. TP masse d'1L d'eau<text:bookmark-end text:name="__RefHeading___tp_masse_d_1l_d_eau_4"/><text:bookmark-end text:name="tp_masse_d_1l_d_eau"/></text:h>
      <text:p text:style-name="Text_20_body">&lt;hidden&gt;</text:p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text:line-break/></text:p><text:p text:style-name="Text_20_body">On fait la tare :</text:p><text:p text:style-name="Text_20_body"><draw:frame draw:style-name="media" draw:name="0" text:anchor-type="as-char" draw:z-index="0" svg:width="7.7258333333333cm" style:rel-width="100%" svg:height="4.683125cm" style:rel-height="scale"><draw:image xlink:href="Pictures/ebbf57e72286a478e91057675be3bba7.png" xlink:type="simple" xlink:show="embed" xlink:actuate="onLoad"/></draw:frame></text:p><text:p text:style-name="Text_20_body">On remplit la fiole jaugée avec une pisette. V = 250mL</text:p><text:p text:style-name="Text_20_body"><draw:frame draw:style-name="media" draw:name="1" text:anchor-type="as-char" draw:z-index="1" svg:width="11.879791666667cm" svg:height="5.794375cm"><draw:image xlink:href="Pictures/4e0a0bfa3934fa9f16dcb46d5745a576.png" xlink:type="simple" xlink:show="embed" xlink:actuate="onLoad"/></draw:frame></text:p><text:p text:style-name="Text_20_body">On mesure la masse de l'eau</text:p><text:p text:style-name="Text_20_body"><draw:frame draw:style-name="media" draw:name="2" text:anchor-type="as-char" draw:z-index="2" svg:width="5.08cm" style:rel-width="100%" svg:height="5.318125cm" style:rel-height="scale"><draw:image xlink:href="Pictures/f8e40df38f3da09b725e926870c69eb5.png" xlink:type="simple" xlink:show="embed" xlink:actuate="onLoad"/></draw:frame></text:p><text:p text:style-name="Text_20_body">La masse de 250mL d'un liquide est de 249,4g.</text:p><table:table table:style-name="Table"><table:table-column/><table:table-column/><table:table-row><table:table-cell office:value-type="string" table:style-name="tableheader"><text:p text:style-name="Table_20_Heading">masse en g</text:p></table:table-cell><table:table-cell office:value-type="string" table:style-name="tableheader"><text:p text:style-name="Table_20_Heading">volume en mL</text:p></table:table-cell></table:table-row><table:table-row><table:table-cell office:value-type="string" table:style-name="tablecell"><text:p text:style-name="tablealignleft">249,4g</text:p></table:table-cell><table:table-cell office:value-type="string" table:style-name="tablecell"><text:p text:style-name="tablealignleft">250mL</text:p></table:table-cell></table:table-row><table:table-row><table:table-cell office:value-type="string" table:style-name="tablecell"><text:p text:style-name="tablealignleft">?g</text:p></table:table-cell><table:table-cell office:value-type="string" table:style-name="tablecell"><text:p text:style-name="tablealignleft">1000mL</text:p></table:table-cell></table:table-row></table:table><text:p text:style-name="Text_20_body">249,4 x 1000 / 250 = 997,6g soit environ 1000g = 1kg</text:p><text:p text:style-name="Text_20_body"><text:span text:style-name="Strong_20_Emphasis">La masse d'1L d'eau est de 1kg.</text:span></text:p></table:table-cell></table:table-row></table:table></draw:text-box></draw:frame></text:p>
      <text:p text:style-name="Text_20_body">&lt;/hidden&gt;</text:p>
      <text:h text:style-name="Heading_20_2" text:outline-level="2"><text:bookmark-start text:name="__RefHeading___a_faire_pour_la_prochaine_fois_5"/><text:bookmark-start text:name="a_faire_pour_la_prochaine_fois"/>4. A faire pour la prochaine fois<text:bookmark-end text:name="__RefHeading___a_faire_pour_la_prochaine_fois_5"/><text:bookmark-end text:name="a_faire_pour_la_prochaine_fois"/></text:h>
      <text:p text:style-name="Text_20_body"><text:line-break/>
S’entraîner à faire des conversions avec le Litre</text:p>
      <text:p text:style-name="Text_20_body">Ex 7 p 40</text:p>
      <text:p text:style-name="Text_20_body">Ex 14 p 4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0::53:29</meta:creation-date>
    <dc:creator>Generated</dc:creator>
    <dc:date>2026-08-10T00::53:29</dc:date>
    <dc:language>en-US</dc:language>
    <meta:editing-cycles>1</meta:editing-cycles>
    <meta:editing-duration>PT0S</meta:editing-duration>
    <dc:title>5eme:semaine_11_04_22</dc:title>
  </office:meta>
</office:document-meta>
</file>