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947c64579b5539484df847c48f17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06_12_21"/><text:bookmark-start text:name="__RefHeading___semaine_du_6_12_21_1"/><text:bookmark-start text:name="semaine_du_6_12_21"/>Semaine du 6/12/21<text:bookmark-end text:name="__RefHeading___semaine_du_6_12_21_1"/><text:bookmark-end text:name="semaine_du_6_12_21"/></text:h>
      <text:h text:style-name="Heading_20_2" text:outline-level="2"><text:bookmark-start text:name="__RefHeading___correction_du_ds_2"/><text:bookmark-start text:name="correction_du_ds"/>1. Correction du DS<text:bookmark-end text:name="__RefHeading___correction_du_ds_2"/><text:bookmark-end text:name="correction_du_ds"/></text:h>
      <text:h text:style-name="Heading_20_2" text:outline-level="2"><text:bookmark-start text:name="__RefHeading___correction_du_travail_de_la_semaine_derniere_sur_l_univers_et_le_systeme_solaire_3"/><text:bookmark-start text:name="correction_du_travail_de_la_semaine_derniere_sur_l_univers_et_le_systeme_solaire"/>2. Correction du travail de la semaine dernière sur l'Univers et le système solaire<text:bookmark-end text:name="__RefHeading___correction_du_travail_de_la_semaine_derniere_sur_l_univers_et_le_systeme_solaire_3"/><text:bookmark-end text:name="correction_du_travail_de_la_semaine_derniere_sur_l_univers_et_le_systeme_solaire"/></text:h>
      <text:p text:style-name="Text_20_body">Si le soleil était gros comme une balle de tennis, où seraient les planètes ?</text:p>
      <text:p text:style-name="Text_20_body"><draw:frame draw:style-name="media" draw:name="0" text:anchor-type="as-char" draw:z-index="0" svg:width="21.007916666667cm" style:rel-width="100%" svg:height="29.712708333333cm" style:rel-height="scale"><draw:image xlink:href="Pictures/62947c64579b5539484df847c48f17e5.png" xlink:type="simple" xlink:show="embed" xlink:actuate="onLoad"/></draw:frame></text:p>
      <text:h text:style-name="Heading_20_2" text:outline-level="2"><text:bookmark-start text:name="__RefHeading___s_auto-corriger_pour_l_activite_p_96_faite_cote_exercice_4"/><text:bookmark-start text:name="s_auto-corriger_pour_l_activite_p_96_faite_cote_exercice"/>3. S'auto-corriger pour l'activité p 96 faite côté exercice<text:bookmark-end text:name="__RefHeading___s_auto-corriger_pour_l_activite_p_96_faite_cote_exercice_4"/><text:bookmark-end text:name="s_auto-corriger_pour_l_activite_p_96_faite_cote_exercice"/></text:h>
      <text:p text:style-name="Text_20_body">Poser des questions au professeur si la réponse n'est pas claire.</text:p>
      <text:p text:style-name="Text_20_body">1. Mouvement du Soleil dans le ciel de la Terre</text:p>
      <text:p text:style-name="Text_20_body"><text:span text:style-name="Strong_20_Emphasis">Par rapport à la Terre</text:span>, le Soleil bouge dans le ciel. Il se lève à l'Est et se couche à l'Ouest. Ptolémée en déduit que le Soleil tourne autour de la Terre.<text:line-break/>
2. Copernic pense que la Terre tourne autour du Soleil <text:span text:style-name="Strong_20_Emphasis">par rapport au Soleil</text:span>.</text:p>
      <text:p text:style-name="Text_20_body">3. Mouvement des planètes <text:span text:style-name="Strong_20_Emphasis">par rapport au Soleil :</text:span></text:p>
      <text:p text:style-name="Text_20_body">Mouvement des planètes et du Soleil <text:span text:style-name="Strong_20_Emphasis">par rapport à la Terre</text:span> :</text:p>
      <text:p text:style-name="Text_20_body">Le Soleil tourne effectivement autour de la Terre <text:span text:style-name="Strong_20_Emphasis">par rapport à la Terre</text:span> (le vérifier avec Celestia). Mais les planètes ne tournent pas autour de la Terre. Le déplacement de Mars <text:span text:style-name="Strong_20_Emphasis">par rapport à la Terre</text:span> ne peut pas être expliqué facilement si Mars tourne autour de la Terre :</text:p>
      <text:p text:style-name="Text_20_body">Mouvement de Mars dans le ciel de la Terre :</text:p>
      <text:p text:style-name="Text_20_body">4. Kepler prouve que les planètes, dont la Terre, tournent autour du Soleil avec un mouvement pratiquement circulaire uniforme <text:span text:style-name="Strong_20_Emphasis">par rapport au Soleil</text:span>.</text:p>
      <text:p text:style-name="Text_20_body">5. Voir au dessus</text:p>
      <text:p text:style-name="Text_20_body">6. Le mouvement d'un objet dépend du référentiel, c'est à dire par rapport à “quoi” on étudie le mouvement.</text:p>
      <text:p text:style-name="Text_20_body">Ce n'est pas simple : le Soleil se déplace aussi <text:span text:style-name="Strong_20_Emphasis">par rapport au centre de notre Galaxie</text:span></text:p>
      <text:h text:style-name="Heading_20_2" text:outline-level="2"><text:bookmark-start text:name="__RefHeading___NoTitle_5"/><text:bookmark-start text:name="section"/><text:bookmark-end text:name="__RefHeading___NoTitle_5"/><text:bookmark-end text:name="section"/></text:h>
      <text:h text:style-name="Heading_20_2" text:outline-level="2"><text:bookmark-start text:name="__RefHeading___a_faire_pour_la_semaine_prochaine_6"/><text:bookmark-start text:name="a_faire_pour_la_semaine_prochaine"/>4. A faire pour la semaine prochaine<text:bookmark-end text:name="__RefHeading___a_faire_pour_la_semaine_prochaine_6"/><text:bookmark-end text:name="a_faire_pour_la_semaine_prochaine"/></text:h>
      <text:p text:style-name="Text_20_body">Leçon sur l'univers à apprend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09::05:15</meta:creation-date>
    <dc:creator>Generated</dc:creator>
    <dc:date>2026-08-24T09::05:15</dc:date>
    <dc:language>en-US</dc:language>
    <meta:editing-cycles>1</meta:editing-cycles>
    <meta:editing-duration>PT0S</meta:editing-duration>
    <dc:title>5eme:semaine_06_12_21</dc:title>
  </office:meta>
</office:document-meta>
</file>