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26"/><text:bookmark-start text:name="__RefHeading___seance_26_1"/><text:bookmark-start text:name="seance_26"/>Séance 26<text:bookmark-end text:name="__RefHeading___seance_26_1"/><text:bookmark-end text:name="seance_26"/></text:h>
      <text:p text:style-name="Text_20_body">+</text:p>
      <text:p text:style-name="Preformatted_20_Text"><text:s text:c="3"/>+</text:p>
      <text:h text:style-name="Heading_20_2" text:outline-level="2"><text:bookmark-start text:name="__RefHeading___ds_chp_viiia_et_viiib_2"/><text:bookmark-start text:name="ds_chp_viiia_et_viiib"/>1. DS Chp VIIIa et VIIIb<text:bookmark-end text:name="__RefHeading___ds_chp_viiia_et_viiib_2"/><text:bookmark-end text:name="ds_chp_viiia_et_viiib"/></text:h>
      <text:p text:style-name="Text_20_body">+</text:p>
      <text:p text:style-name="Preformatted_20_Text"><text:s text:c="3"/>+</text:p>
      <text:h text:style-name="Heading_20_2" text:outline-level="2"><text:bookmark-start text:name="__RefHeading___tp_conducteurs_isolants_3"/><text:bookmark-start text:name="tp_conducteurs_isolants"/>2. TP conducteurs isolants<text:bookmark-end text:name="__RefHeading___tp_conducteurs_isolants_3"/><text:bookmark-end text:name="tp_conducteurs_isolants"/></text:h>
      <text:p text:style-name="Text_20_body">+</text:p>
      <text:p text:style-name="Preformatted_20_Text"><text:s text:c="3"/>+</text:p>
      <text:p text:style-name="Text_20_body"><text:span text:style-name="Strong_20_Emphasis">Matériel</text:span> <text:line-break/>
+    - une lampe<text:line-break/>
+    - des fils de connexion<text:line-break/>
+    - une générateur réglé sur 6V, interdiction de modifier ce réglage !</text:p>
      <text:p text:style-name="Text_20_body">+</text:p>
      <text:p text:style-name="Preformatted_20_Text"><text:s text:c="3"/>+</text:p>
      <text:p text:style-name="Text_20_body"><text:span text:style-name="Strong_20_Emphasis">Consignes</text:span> <text:line-break/>
+    - schématiser un circuit qui permettra de savoir si un matériau laisse passer le courant.<text:line-break/>
+    - réaliser ce circuit et tester les matériaux suivants (présentez vos résultats dans un tableau):<text:line-break/>
+      - métal<text:line-break/>
+      - plastique<text:line-break/>
+      - verre<text:line-break/>
+      - céramique<text:line-break/>
+      - eau<text:line-break/>
+      - eau salée<text:line-break/>
+      - carton/papier<text:line-break/>
+      - carbone<text:line-break/>
+      - bois<text:line-break/>
+      - corps humain (utiliser une diode fournie par le professeur).</text:p>
      <text:p text:style-name="Text_20_body">+</text:p>
      <text:p text:style-name="Preformatted_20_Text"><text:s text:c="3"/>+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38:40</meta:creation-date>
    <dc:creator>Generated</dc:creator>
    <dc:date>2026-08-28T08::38:40</dc:date>
    <dc:language>en-US</dc:language>
    <meta:editing-cycles>1</meta:editing-cycles>
    <meta:editing-duration>PT0S</meta:editing-duration>
    <dc:title>5eme:seance_26</dc:title>
  </office:meta>
</office:document-meta>
</file>