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23"/><text:bookmark-start text:name="__RefHeading___seance_23_1"/><text:bookmark-start text:name="seance_23"/>Séance 23<text:bookmark-end text:name="__RefHeading___seance_23_1"/><text:bookmark-end text:name="seance_23"/></text:h>
      <text:h text:style-name="Heading_20_2" text:outline-level="2"><text:bookmark-start text:name="__RefHeading___correction_ds_mecanique_2"/><text:bookmark-start text:name="correction_ds_mecanique"/>1. Correction DS mécanique<text:bookmark-end text:name="__RefHeading___correction_ds_mecanique_2"/><text:bookmark-end text:name="correction_ds_mecanique"/></text:h>
      <text:h text:style-name="Heading_20_2" text:outline-level="2"><text:bookmark-start text:name="__RefHeading___lecon_electricite_3"/><text:bookmark-start text:name="lecon_electricite"/>2. Leçon électricité<text:bookmark-end text:name="__RefHeading___lecon_electricite_3"/><text:bookmark-end text:name="lecon_electricite"/></text:h>
      <text:p text:style-name="Text_20_body">https://nuage03.apps.education.fr/index.php/s/T6JBWJGePBFBNFX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Connaître parfaitement les symboles électriq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35:30</meta:creation-date>
    <dc:creator>Generated</dc:creator>
    <dc:date>2026-08-14T13::35:30</dc:date>
    <dc:language>en-US</dc:language>
    <meta:editing-cycles>1</meta:editing-cycles>
    <meta:editing-duration>PT0S</meta:editing-duration>
    <dc:title>5eme:seance_23</dc:title>
  </office:meta>
</office:document-meta>
</file>