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seance_2"/><text:bookmark-start text:name="__RefHeading___seance_2_1"/><text:bookmark-start text:name="seance_2"/>Séance 2<text:bookmark-end text:name="__RefHeading___seance_2_1"/><text:bookmark-end text:name="seance_2"/></text:h>
      <text:h text:style-name="Heading_20_2" text:outline-level="2"><text:bookmark-start text:name="__RefHeading___correction_du_travail_2"/><text:bookmark-start text:name="correction_du_travail"/>1. Correction du travail<text:bookmark-end text:name="__RefHeading___correction_du_travail_2"/><text:bookmark-end text:name="correction_du_travail"/></text:h>
      <text:p text:style-name="Text_20_body">Côté exercice.</text:p>
      <text:p text:style-name="Text_20_body">Comment pourrait-on utiliser le sulfate de cuivre pour détecter la présence d'eau dans l'huile ?</text:p>
      <text:p text:style-name="Text_20_body">Expliquer en faisant des schémas et des phras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46:50</meta:creation-date>
    <dc:creator>Generated</dc:creator>
    <dc:date>2026-08-14T12::46:50</dc:date>
    <dc:language>en-US</dc:language>
    <meta:editing-cycles>1</meta:editing-cycles>
    <meta:editing-duration>PT0S</meta:editing-duration>
    <dc:title>5eme:seance_2</dc:title>
  </office:meta>
</office:document-meta>
</file>