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562111b56de0b025fbf8ce0073f586.png"/>
  <manifest:file-entry manifest:media-type="image/png" manifest:full-path="Pictures/058096433d12b0289808536eb9d71a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6"/><text:bookmark-start text:name="__RefHeading___seance_16_1"/><text:bookmark-start text:name="seance_16"/>Séance 16<text:bookmark-end text:name="__RefHeading___seance_16_1"/><text:bookmark-end text:name="seance_16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lecon_chp_iv_les_melanges_3"/><text:bookmark-start text:name="lecon_chp_iv_les_melanges"/>2. Leçon Chp IV Les mélanges<text:bookmark-end text:name="__RefHeading___lecon_chp_iv_les_melanges_3"/><text:bookmark-end text:name="lecon_chp_iv_les_melanges"/></text:h>
      <text:p text:style-name="Text_20_body">https://nuage03.apps.education.fr/index.php/s/T5mcgfxYq4E3zNc</text:p>
      <text:p text:style-name="Text_20_body"><draw:frame draw:style-name="media" draw:name="0" text:anchor-type="as-char" draw:z-index="0" svg:width="18.89125cm" style:rel-width="100%" svg:height="18.335625cm" style:rel-height="scale"><draw:image xlink:href="Pictures/da562111b56de0b025fbf8ce0073f586.png" xlink:type="simple" xlink:show="embed" xlink:actuate="onLoad"/></draw:frame></text:p>
      <text:p text:style-name="Text_20_body"><draw:frame draw:style-name="media" draw:name="1" text:anchor-type="as-char" draw:z-index="1" svg:width="18.388541666667cm" style:rel-width="100%" svg:height="5.953125cm" style:rel-height="scale"><draw:image xlink:href="Pictures/058096433d12b0289808536eb9d71af1.png" xlink:type="simple" xlink:show="embed" xlink:actuate="onLoad"/></draw:frame></text:p>
      <text:h text:style-name="Heading_20_2" text:outline-level="2"><text:bookmark-start text:name="__RefHeading___tp_solubilite_du_sel_dans_l_eau_4"/><text:bookmark-start text:name="tp_solubilite_du_sel_dans_l_eau"/>3. TP Solubilité du sel dans l'eau<text:bookmark-end text:name="__RefHeading___tp_solubilite_du_sel_dans_l_eau_4"/><text:bookmark-end text:name="tp_solubilite_du_sel_dans_l_eau"/></text:h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Exercices</text:p>
      <text:p text:style-name="Text_20_body">https://nuage03.apps.education.fr/index.php/s/WqPGdYsaAQrz6r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33:01</meta:creation-date>
    <dc:creator>Generated</dc:creator>
    <dc:date>2026-08-14T13::33:01</dc:date>
    <dc:language>en-US</dc:language>
    <meta:editing-cycles>1</meta:editing-cycles>
    <meta:editing-duration>PT0S</meta:editing-duration>
    <dc:title>5eme:seance_16</dc:title>
  </office:meta>
</office:document-meta>
</file>