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organisation_et_transformation_de_la_matiere"/><text:bookmark-start text:name="__RefHeading___organisation_et_transformation_de_la_matiere_1"/><text:bookmark-start text:name="organisation_et_transformation_de_la_matiere"/>Organisation et transformation de la matière<text:bookmark-end text:name="__RefHeading___organisation_et_transformation_de_la_matiere_1"/><text:bookmark-end text:name="organisation_et_transformation_de_la_matiere"/></text:h>
      <text:p text:style-name="Text_20_body">Programme</text:p>
      <text:p text:style-name="Text_20_body">Les états de l'eau sur Terre</text:p>
      <text:p text:style-name="Text_20_body">Test de l'eau</text:p>
      <text:p text:style-name="Text_20_body">Caractéristiques des 3 états de la matière - molécules</text:p>
      <text:p text:style-name="Text_20_body">Les changements d'état</text:p>
      <text:p text:style-name="Text_20_body">Quelle est la masse d'1L d'eau ?</text:p>
      <text:p text:style-name="Text_20_body">Quelle masse de sel peut-on dissoudre dans 1L d'eau ? Conservation de la masse.</text:p>
      <text:p text:style-name="Text_20_body">Masse et volume lors d'un changement d'état</text:p>
      <text:p text:style-name="Text_20_body">Gaz dissous dans les boissons - préparation de l'eau de chaux - mélange homogène hétérogène - mesure masse volume</text:p>
      <text:p text:style-name="Text_20_body">Changements d'état de l'eau - Mesure de température</text:p>
      <text:p text:style-name="Text_20_body">9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7::26:37</meta:creation-date>
    <dc:creator>Generated</dc:creator>
    <dc:date>2026-08-24T07::26:37</dc:date>
    <dc:language>en-US</dc:language>
    <meta:editing-cycles>1</meta:editing-cycles>
    <meta:editing-duration>PT0S</meta:editing-duration>
    <dc:title>5eme:organisation_et_transformation_de_la_matiere</dc:title>
  </office:meta>
</office:document-meta>
</file>