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2d574daec4079706258105bc67f6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mouvement_et_interactions:activite_sur_la_vitesse:question_4"/><text:bookmark-start text:name="__RefHeading___question_4_1"/><text:bookmark-start text:name="question_4"/>Question 4<text:bookmark-end text:name="__RefHeading___question_4_1"/><text:bookmark-end text:name="question_4"/></text:h>
      <text:p text:style-name="Text_20_body">Un tank a cette fiche technique</text:p>
      <text:p text:style-name="Text_20_body"><draw:frame draw:style-name="media" draw:name="0" text:anchor-type="as-char" draw:z-index="0" svg:width="11.244791666667cm" svg:height="17.4625cm"><draw:image xlink:href="Pictures/d92d574daec4079706258105bc67f601.png" xlink:type="simple" xlink:show="embed" xlink:actuate="onLoad"/></draw:frame>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a. Quelle est la vitesse du projectile d'après la fiche technique du tank ?<text:line-break/></text:p></table:table-cell></table:table-row></table:table></draw:text-box></draw:frame></text:p>
      <text:p text:style-name="Text_20_body"><text:line-break/>
On veut vérifier cette vitesse. On filme un tir :</text:p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
b. A quel instant en seconde le projectile est-il tiré ?<text:line-break/></text:p></table:table-cell></table:table-row></table:table></draw:text-box></draw:frame></text:p>
      <text:p text:style-name="Text_20_body"><draw:frame draw:style-name="PluginODTAutoStyle_Frame_9_text_frame" draw:name="Frame3" text:anchor-type="paragraph" svg:width="323.148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line-break/>
c. A quel instant en seconde le projectile atteint-il sa cible ?<text:line-break/></text:p></table:table-cell></table:table-row></table:table></draw:text-box></draw:frame></text:p>
      <text:p text:style-name="Text_20_body"><draw:frame draw:style-name="PluginODTAutoStyle_Frame_13_text_frame" draw:name="Frame4" text:anchor-type="paragraph" svg:width="323.148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line-break/>
d. Quelle est la durée du tir ? (il faut soustraire les 2 valeurs précédentes). On marque t = … (avec l'unité)<text:line-break/></text:p></table:table-cell></table:table-row></table:table></draw:text-box></draw:frame></text:p>
      <text:p text:style-name="Text_20_body"><draw:frame draw:style-name="PluginODTAutoStyle_Frame_17_text_frame" draw:name="Frame5" text:anchor-type="paragraph" svg:width="323.148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text:line-break/>
e. Quelle est la distance parcourue par le projectile ? On marque d = … (avec l'unité)<text:line-break/></text:p></table:table-cell></table:table-row></table:table></draw:text-box></draw:frame></text:p>
      <text:p text:style-name="Text_20_body"><draw:frame draw:style-name="PluginODTAutoStyle_Frame_21_text_frame" draw:name="Frame6" text:anchor-type="paragraph" svg:width="323.148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text:line-break/>
f. A quelle vitesse va le projectile ? On présente le calcul comme indiqué sur la page précédente.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0::26:47</meta:creation-date>
    <dc:creator>Generated</dc:creator>
    <dc:date>2026-09-16T00::26:47</dc:date>
    <dc:language>en-US</dc:language>
    <meta:editing-cycles>1</meta:editing-cycles>
    <meta:editing-duration>PT0S</meta:editing-duration>
    <dc:title>5eme:mouvement_et_interactions:activite_sur_la_vitesse:question_4</dc:title>
  </office:meta>
</office:document-meta>
</file>