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e2c93a06bfbb119d8183085abc99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mouvement_et_interactions:activite_sur_la_vitesse:question_3"/><text:bookmark-start text:name="__RefHeading___question_3_1"/><text:bookmark-start text:name="question_3"/>Question 3<text:bookmark-end text:name="__RefHeading___question_3_1"/><text:bookmark-end text:name="question_3"/></text:h>
      <text:p text:style-name="Text_20_body"><draw:frame draw:style-name="media" draw:name="0" text:anchor-type="as-char" draw:z-index="0" svg:width="23.865416666667cm" style:rel-width="100%" svg:height="17.991666666667cm" style:rel-height="scale"><draw:image xlink:href="Pictures/e1e2c93a06bfbb119d8183085abc994c.png" xlink:type="simple" xlink:show="embed" xlink:actuate="onLoad"/></draw:frame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a. Quelle est la distance parcourue ? Marquer d = ….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b. Quelle est la durée de la course ? Marquer t = … avec l'unité<text:line-break/></text:p></table:table-cell></table:table-row></table:table></draw:text-box></draw:frame></text:p>
      <text:p text:style-name="Text_20_body"><text:line-break/>
<text:line-break/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c. Calculer la vitesse. Présenter comme indiqué sur la page précédente.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37:37</meta:creation-date>
    <dc:creator>Generated</dc:creator>
    <dc:date>2026-09-15T18::37:37</dc:date>
    <dc:language>en-US</dc:language>
    <meta:editing-cycles>1</meta:editing-cycles>
    <meta:editing-duration>PT0S</meta:editing-duration>
    <dc:title>5eme:mouvement_et_interactions:activite_sur_la_vitesse:question_3</dc:title>
  </office:meta>
</office:document-meta>
</file>