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c118a73f0725a5e7b4deae439190ec.jpg"/>
  <manifest:file-entry manifest:media-type="image/jpeg" manifest:full-path="Pictures/eaa06ee45a28100afdaa9edc9fe7bdeb.jpg"/>
  <manifest:file-entry manifest:media-type="image/jpeg" manifest:full-path="Pictures/876cbd7887ddef643011075b2b376759.jpg"/>
  <manifest:file-entry manifest:media-type="image/jpeg" manifest:full-path="Pictures/b175a2d70bf4b7efa54c342c3384ff86.jpg"/>
  <manifest:file-entry manifest:media-type="image/jpeg" manifest:full-path="Pictures/a06cb8866d1fa5b049abbff8cb04232c.jpg"/>
  <manifest:file-entry manifest:media-type="image/jpeg" manifest:full-path="Pictures/cc9254dcc426fbe00ccbddb2f8c83b2b.jpg"/>
  <manifest:file-entry manifest:media-type="image/jpeg" manifest:full-path="Pictures/cccf4c738d8c812185124d956fa3f3f3.jpg"/>
  <manifest:file-entry manifest:media-type="image/jpeg" manifest:full-path="Pictures/ecc6592f85ee1b9429100f4022f6f168.jpg"/>
  <manifest:file-entry manifest:media-type="image/jpeg" manifest:full-path="Pictures/9930f6590b23c508292cae02d91178b9.jpg"/>
  <manifest:file-entry manifest:media-type="image/jpeg" manifest:full-path="Pictures/c9bb3425e564a7eabce3447161810cb6.jpg"/>
  <manifest:file-entry manifest:media-type="image/jpeg" manifest:full-path="Pictures/d2b3131cff03bac464987a65774ff2e2.jpg"/>
  <manifest:file-entry manifest:media-type="image/jpeg" manifest:full-path="Pictures/4d4d763b350072e78121149a51cdfbf2.jpg"/>
  <manifest:file-entry manifest:media-type="image/jpeg" manifest:full-path="Pictures/16130b4eb0b445fbbf2a72246e0cc528.jpg"/>
  <manifest:file-entry manifest:media-type="image/jpeg" manifest:full-path="Pictures/2d3fc6d3c8cf9b2756bd55ddf31aff9a.jpg"/>
  <manifest:file-entry manifest:media-type="image/jpeg" manifest:full-path="Pictures/523757952fa3745c1995a9dbefdbb6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acides_et_les_bases:une_premiere_approche:tp"/><text:bookmark-start text:name="__RefHeading___mesures_de_ph_1"/><text:bookmark-start text:name="mesures_de_ph"/>Mesures de pH<text:bookmark-end text:name="__RefHeading___mesures_de_ph_1"/><text:bookmark-end text:name="mesures_de_ph"/></text:h>
      <text:p text:style-name="Text_20_body">pH de l’eau salée</text:p>
      <text:p text:style-name="Text_20_body"><draw:frame draw:style-name="media" draw:name="tp_image_0.jpg Legend" text:anchor-type="as-char" draw:z-index="0" svg:width="16.98625cm"><draw:text-box><text:p text:style-name="legendcenter"><draw:frame draw:style-name="media" draw:name="tp_image_0.jpg" text:anchor-type="as-char" draw:z-index="0" svg:width="16.98625cm" svg:height="12.7396875cm"><draw:image xlink:href="Pictures/acc118a73f0725a5e7b4deae439190ec.jpg" xlink:type="simple" xlink:show="embed" xlink:actuate="onLoad"/></draw:frame>tp_image_0.jpg</text:p></draw:text-box></draw:frame></text:p>
      <text:p text:style-name="Text_20_body">pH de l’acide chlorhydrique</text:p>
      <text:p text:style-name="Text_20_body"><draw:frame draw:style-name="media" draw:name="tp_image_1.jpg Legend" text:anchor-type="as-char" draw:z-index="0" svg:width="16.98625cm"><draw:text-box><text:p text:style-name="legendcenter"><draw:frame draw:style-name="media" draw:name="tp_image_1.jpg" text:anchor-type="as-char" draw:z-index="1" svg:width="16.98625cm" svg:height="12.7396875cm"><draw:image xlink:href="Pictures/eaa06ee45a28100afdaa9edc9fe7bdeb.jpg" xlink:type="simple" xlink:show="embed" xlink:actuate="onLoad"/></draw:frame>tp_image_1.jpg</text:p></draw:text-box></draw:frame></text:p>
      <text:p text:style-name="Text_20_body">pH de l’eau du robinet</text:p>
      <text:p text:style-name="Text_20_body"><draw:frame draw:style-name="media" draw:name="tp_image_2.jpg Legend" text:anchor-type="as-char" draw:z-index="0" svg:width="16.98625cm"><draw:text-box><text:p text:style-name="legendcenter"><draw:frame draw:style-name="media" draw:name="tp_image_2.jpg" text:anchor-type="as-char" draw:z-index="2" svg:width="16.98625cm" svg:height="12.7396875cm"><draw:image xlink:href="Pictures/876cbd7887ddef643011075b2b376759.jpg" xlink:type="simple" xlink:show="embed" xlink:actuate="onLoad"/></draw:frame>tp_image_2.jpg</text:p></draw:text-box></draw:frame></text:p>
      <text:p text:style-name="Text_20_body">pH de l’acide chlorhydrique de plus en plus diluée</text:p>
      <text:p text:style-name="Text_20_body"><draw:frame draw:style-name="media" draw:name="tp_image_3.jpg Legend" text:anchor-type="as-char" draw:z-index="0" svg:width="16.98625cm"><draw:text-box><text:p text:style-name="legendcenter"><draw:frame draw:style-name="media" draw:name="tp_image_3.jpg" text:anchor-type="as-char" draw:z-index="3" svg:width="16.98625cm" svg:height="12.7396875cm"><draw:image xlink:href="Pictures/b175a2d70bf4b7efa54c342c3384ff86.jpg" xlink:type="simple" xlink:show="embed" xlink:actuate="onLoad"/></draw:frame>tp_image_3.jpg</text:p></draw:text-box></draw:frame></text:p>
      <text:p text:style-name="Text_20_body">pH de l’eau salée</text:p>
      <text:p text:style-name="Text_20_body"><draw:frame draw:style-name="media" draw:name="tp_image_4.jpg Legend" text:anchor-type="as-char" draw:z-index="0" svg:width="9.8954166666667cm" style:rel-width="100%"><draw:text-box><text:p text:style-name="legendcenter"><draw:frame draw:style-name="media" draw:name="tp_image_4.jpg" text:anchor-type="as-char" draw:z-index="4" svg:width="9.8954166666667cm" style:rel-width="100%" svg:height="14.895947508897cm" style:rel-height="scale"><draw:image xlink:href="Pictures/a06cb8866d1fa5b049abbff8cb04232c.jpg" xlink:type="simple" xlink:show="embed" xlink:actuate="onLoad"/></draw:frame>tp_image_4.jpg</text:p></draw:text-box></draw:frame></text:p>
      <text:p text:style-name="Text_20_body">pH du citron</text:p>
      <text:p text:style-name="Text_20_body"><draw:frame draw:style-name="media" draw:name="tp_image_5.jpg Legend" text:anchor-type="as-char" draw:z-index="0" svg:width="10.927291666667cm"><draw:text-box><text:p text:style-name="legendcenter"><draw:frame draw:style-name="media" draw:name="tp_image_5.jpg" text:anchor-type="as-char" draw:z-index="5" svg:width="10.927291666667cm" svg:height="16.3909375cm"><draw:image xlink:href="Pictures/cc9254dcc426fbe00ccbddb2f8c83b2b.jpg" xlink:type="simple" xlink:show="embed" xlink:actuate="onLoad"/></draw:frame>tp_image_5.jpg</text:p></draw:text-box></draw:frame></text:p>
      <text:p text:style-name="Text_20_body">pH du lait</text:p>
      <text:p text:style-name="Text_20_body"><draw:frame draw:style-name="media" draw:name="tp_image_6.jpg Legend" text:anchor-type="as-char" draw:z-index="0" svg:width="10.63625cm"><draw:text-box><text:p text:style-name="legendcenter"><draw:frame draw:style-name="media" draw:name="tp_image_6.jpg" text:anchor-type="as-char" draw:z-index="6" svg:width="10.63625cm" svg:height="15.954375cm"><draw:image xlink:href="Pictures/cccf4c738d8c812185124d956fa3f3f3.jpg" xlink:type="simple" xlink:show="embed" xlink:actuate="onLoad"/></draw:frame>tp_image_6.jpg</text:p></draw:text-box></draw:frame></text:p>
      <text:p text:style-name="Text_20_body">pH du cola</text:p>
      <text:p text:style-name="Text_20_body"><draw:frame draw:style-name="media" draw:name="tp_image_7.jpg Legend" text:anchor-type="as-char" draw:z-index="0" svg:width="10.371666666667cm"><draw:text-box><text:p text:style-name="legendcenter"><draw:frame draw:style-name="media" draw:name="tp_image_7.jpg" text:anchor-type="as-char" draw:z-index="7" svg:width="10.371666666667cm" svg:height="15.592777777778cm"><draw:image xlink:href="Pictures/ecc6592f85ee1b9429100f4022f6f168.jpg" xlink:type="simple" xlink:show="embed" xlink:actuate="onLoad"/></draw:frame>tp_image_7.jpg</text:p></draw:text-box></draw:frame></text:p>
      <text:p text:style-name="Text_20_body">pH du bicarbonate de sodium</text:p>
      <text:p text:style-name="Text_20_body"><draw:frame draw:style-name="media" draw:name="tp_image_8.jpg Legend" text:anchor-type="as-char" draw:z-index="0" svg:width="10.265833333333cm"><draw:text-box><text:p text:style-name="legendcenter"><draw:frame draw:style-name="media" draw:name="tp_image_8.jpg" text:anchor-type="as-char" draw:z-index="8" svg:width="10.265833333333cm" svg:height="15.416388888889cm"><draw:image xlink:href="Pictures/9930f6590b23c508292cae02d91178b9.jpg" xlink:type="simple" xlink:show="embed" xlink:actuate="onLoad"/></draw:frame>tp_image_8.jpg</text:p></draw:text-box></draw:frame></text:p>
      <text:p text:style-name="Text_20_body">pH du cola</text:p>
      <text:p text:style-name="Text_20_body"><draw:frame draw:style-name="media" draw:name="tp_image_9.jpg Legend" text:anchor-type="as-char" draw:z-index="0" svg:width="16.98625cm"><draw:text-box><text:p text:style-name="legendcenter"><draw:frame draw:style-name="media" draw:name="tp_image_9.jpg" text:anchor-type="as-char" draw:z-index="9" svg:width="16.98625cm" svg:height="12.7396875cm"><draw:image xlink:href="Pictures/c9bb3425e564a7eabce3447161810cb6.jpg" xlink:type="simple" xlink:show="embed" xlink:actuate="onLoad"/></draw:frame>tp_image_9.jpg</text:p></draw:text-box></draw:frame></text:p>
      <text:p text:style-name="Text_20_body">pH du destop</text:p>
      <text:p text:style-name="Text_20_body"><draw:frame draw:style-name="media" draw:name="tp_image_10.jpg Legend" text:anchor-type="as-char" draw:z-index="0" svg:width="16.98625cm"><draw:text-box><text:p text:style-name="legendcenter"><draw:frame draw:style-name="media" draw:name="tp_image_10.jpg" text:anchor-type="as-char" draw:z-index="10" svg:width="16.98625cm" svg:height="12.7396875cm"><draw:image xlink:href="Pictures/d2b3131cff03bac464987a65774ff2e2.jpg" xlink:type="simple" xlink:show="embed" xlink:actuate="onLoad"/></draw:frame>tp_image_10.jpg</text:p></draw:text-box></draw:frame></text:p>
      <text:p text:style-name="Text_20_body">pH du citron</text:p>
      <text:p text:style-name="Text_20_body"><draw:frame draw:style-name="media" draw:name="tp_image_11.jpg Legend" text:anchor-type="as-char" draw:z-index="0" svg:width="16.98625cm"><draw:text-box><text:p text:style-name="legendcenter"><draw:frame draw:style-name="media" draw:name="tp_image_11.jpg" text:anchor-type="as-char" draw:z-index="11" svg:width="16.98625cm" svg:height="12.7396875cm"><draw:image xlink:href="Pictures/4d4d763b350072e78121149a51cdfbf2.jpg" xlink:type="simple" xlink:show="embed" xlink:actuate="onLoad"/></draw:frame>tp_image_11.jpg</text:p></draw:text-box></draw:frame></text:p>
      <text:p text:style-name="Text_20_body">pH du destop dilué</text:p>
      <text:p text:style-name="Text_20_body"><draw:frame draw:style-name="media" draw:name="tp_image_12.jpg Legend" text:anchor-type="as-char" draw:z-index="0" svg:width="16.98625cm"><draw:text-box><text:p text:style-name="legendcenter"><draw:frame draw:style-name="media" draw:name="tp_image_12.jpg" text:anchor-type="as-char" draw:z-index="12" svg:width="16.98625cm" svg:height="12.7396875cm"><draw:image xlink:href="Pictures/16130b4eb0b445fbbf2a72246e0cc528.jpg" xlink:type="simple" xlink:show="embed" xlink:actuate="onLoad"/></draw:frame>tp_image_12.jpg</text:p></draw:text-box></draw:frame></text:p>
      <text:p text:style-name="Text_20_body">pH de la lessive</text:p>
      <text:p text:style-name="Text_20_body"><draw:frame draw:style-name="media" draw:name="tp_image_13.jpg Legend" text:anchor-type="as-char" draw:z-index="0" svg:width="9.921875cm" style:rel-width="100%"><draw:text-box><text:p text:style-name="legendcenter"><draw:frame draw:style-name="media" draw:name="tp_image_13.jpg" text:anchor-type="as-char" draw:z-index="13" svg:width="9.921875cm" style:rel-width="100%" svg:height="14.917996453901cm" style:rel-height="scale"><draw:image xlink:href="Pictures/2d3fc6d3c8cf9b2756bd55ddf31aff9a.jpg" xlink:type="simple" xlink:show="embed" xlink:actuate="onLoad"/></draw:frame>tp_image_13.jpg</text:p></draw:text-box></draw:frame></text:p>
      <text:p text:style-name="Text_20_body">pH du détartrant</text:p>
      <text:p text:style-name="Text_20_body"><draw:frame draw:style-name="media" draw:name="tp_image_14.jpg Legend" text:anchor-type="as-char" draw:z-index="0" svg:width="11.1125cm"><draw:text-box><text:p text:style-name="legendcenter"><draw:frame draw:style-name="media" draw:name="tp_image_14.jpg" text:anchor-type="as-char" draw:z-index="14" svg:width="11.1125cm" svg:height="16.686388888889cm"><draw:image xlink:href="Pictures/523757952fa3745c1995a9dbefdbb6c4.jpg" xlink:type="simple" xlink:show="embed" xlink:actuate="onLoad"/></draw:frame>tp_image_14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46:51</meta:creation-date>
    <dc:creator>Generated</dc:creator>
    <dc:date>2026-09-15T18::46:51</dc:date>
    <dc:language>en-US</dc:language>
    <meta:editing-cycles>1</meta:editing-cycles>
    <meta:editing-duration>PT0S</meta:editing-duration>
    <dc:title>5eme:les_acides_et_les_bases:une_premiere_approche:tp</dc:title>
  </office:meta>
</office:document-meta>
</file>