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2ace387f28d736ae46e0c2ca7ae628.png"/>
  <manifest:file-entry manifest:media-type="image/png" manifest:full-path="Pictures/0f952f65e58e7afff05d28f81d16625d.png"/>
  <manifest:file-entry manifest:media-type="image/png" manifest:full-path="Pictures/a7e630ec7ae32e519bc15277fad3af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28_05_24"/><text:bookmark-start text:name="__RefHeading___NoTitle_1"/><text:bookmark-start text:name="section"/>28/05/2024<text:bookmark-end text:name="__RefHeading___NoTitle_1"/><text:bookmark-end text:name="section"/></text:h>
      <text:h text:style-name="Heading_20_2" text:outline-level="2"><text:bookmark-start text:name="__RefHeading___test_volume_conversions_2"/><text:bookmark-start text:name="test_volume_conversions"/>1. Test volume conversions<text:bookmark-end text:name="__RefHeading___test_volume_conversions_2"/><text:bookmark-end text:name="test_volume_conversions"/></text:h>
      <text:h text:style-name="Heading_20_2" text:outline-level="2"><text:bookmark-start text:name="__RefHeading___correction_des_exercices_3"/><text:bookmark-start text:name="correction_des_exercices"/>2. Correction des exercices<text:bookmark-end text:name="__RefHeading___correction_des_exercices_3"/><text:bookmark-end text:name="correction_des_exercices"/></text:h>
      <text:h text:style-name="Heading_20_2" text:outline-level="2"><text:bookmark-start text:name="__RefHeading___ex_14_p_41_4"/><text:bookmark-start text:name="ex_14_p_41"/>Ex 14 p 41<text:bookmark-end text:name="__RefHeading___ex_14_p_41_4"/><text:bookmark-end text:name="ex_14_p_41"/></text:h>
      <text:p text:style-name="Text_20_body"><draw:frame draw:style-name="media" draw:name="0" text:anchor-type="as-char" draw:z-index="0" svg:width="21.166666666667cm" style:rel-width="100%" svg:height="9.1016666666667cm" style:rel-height="scale"><draw:image xlink:href="Pictures/382ace387f28d736ae46e0c2ca7ae628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3.599583333333cm" style:rel-height="scale"><draw:image xlink:href="Pictures/0f952f65e58e7afff05d28f81d16625d.png" xlink:type="simple" xlink:show="embed" xlink:actuate="onLoad"/></draw:frame></text:p>
      <text:h text:style-name="Heading_20_2" text:outline-level="2"><text:bookmark-start text:name="__RefHeading___ex_10_p_41_5"/><text:bookmark-start text:name="ex_10_p_41"/>Ex 10 p 41<text:bookmark-end text:name="__RefHeading___ex_10_p_41_5"/><text:bookmark-end text:name="ex_10_p_41"/></text:h>
      <text:p text:style-name="Text_20_body"><draw:frame draw:style-name="media" draw:name="2" text:anchor-type="as-char" draw:z-index="2" svg:width="37.30625cm" style:rel-width="100%" svg:height="18.229791666667cm" style:rel-height="scale"><draw:image xlink:href="Pictures/a7e630ec7ae32e519bc15277fad3af32.png" xlink:type="simple" xlink:show="embed" xlink:actuate="onLoad"/></draw:frame></text:p>
      <text:h text:style-name="Heading_20_2" text:outline-level="2"><text:bookmark-start text:name="__RefHeading___la_masse_se_conserve-t-elle_lors_d_une_dissolution_6"/><text:bookmark-start text:name="la_masse_se_conserve-t-elle_lors_d_une_dissolution"/>3. La masse se conserve-t-elle lors d'une dissolution ?<text:bookmark-end text:name="__RefHeading___la_masse_se_conserve-t-elle_lors_d_une_dissolution_6"/><text:bookmark-end text:name="la_masse_se_conserve-t-elle_lors_d_une_dissolution"/></text:h>
      <text:h text:style-name="Heading_20_2" text:outline-level="2"><text:bookmark-start text:name="__RefHeading___a_faire_pour_la_semaine_prochaine_7"/><text:bookmark-start text:name="a_faire_pour_la_semaine_prochaine"/>4. A faire pour la semaine prochaine<text:bookmark-end text:name="__RefHeading___a_faire_pour_la_semaine_prochaine_7"/><text:bookmark-end text:name="a_faire_pour_la_semaine_prochaine"/></text:h>
      <text:p text:style-name="Text_20_body">Activité p 4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47:28</meta:creation-date>
    <dc:creator>Generated</dc:creator>
    <dc:date>2026-09-15T07::47:28</dc:date>
    <dc:language>en-US</dc:language>
    <meta:editing-cycles>1</meta:editing-cycles>
    <meta:editing-duration>PT0S</meta:editing-duration>
    <dc:title>5eme:2023-2024:28_05_24</dc:title>
  </office:meta>
</office:document-meta>
</file>