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6cc57fdf9f6d276b3b21d63c4d5051c.png"/>
  <manifest:file-entry manifest:media-type="image/png" manifest:full-path="Pictures/66e5f85dd062314e16d54d3570d53024.png"/>
  <manifest:file-entry manifest:media-type="image/png" manifest:full-path="Pictures/9fb9a1ec86880bf5e1bb9d29aa269548.png"/>
  <manifest:file-entry manifest:media-type="image/png" manifest:full-path="Pictures/8530cd0486eba695ebdd78f1a7ad0986.png"/>
  <manifest:file-entry manifest:media-type="image/png" manifest:full-path="Pictures/aabef3194d36599d98d30ecb5d974ce6.png"/>
  <manifest:file-entry manifest:media-type="image/png" manifest:full-path="Pictures/c20ec7cf5801fdd6f80e7c1e2978e90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2023-2024:27_11_23"/><text:bookmark-start text:name="__RefHeading___NoTitle_1"/><text:bookmark-start text:name="section"/>27/11/2023<text:bookmark-end text:name="__RefHeading___NoTitle_1"/><text:bookmark-end text:name="section"/></text:h>
      <text:h text:style-name="Heading_20_2" text:outline-level="2"><text:bookmark-start text:name="__RefHeading___correction_des_exercices_2"/><text:bookmark-start text:name="correction_des_exercices"/>1. Correction des exercices<text:bookmark-end text:name="__RefHeading___correction_des_exercices_2"/><text:bookmark-end text:name="correction_des_exercices"/></text:h>
      <text:p text:style-name="Text_20_body"><text:span text:style-name="Strong_20_Emphasis">Ex 13 p 151</text:span></text:p>
      <text:p text:style-name="Text_20_body"><draw:frame draw:style-name="media" draw:name="0" text:anchor-type="as-char" draw:z-index="0" svg:width="16.166041666667cm" svg:height="7.7522916666667cm"><draw:image xlink:href="Pictures/e6cc57fdf9f6d276b3b21d63c4d5051c.png" xlink:type="simple" xlink:show="embed" xlink:actuate="onLoad"/></draw:frame></text:p>
      <text:p text:style-name="Text_20_body"><text:span text:style-name="Strong_20_Emphasis">Ex 14 p 151</text:span></text:p>
      <text:p text:style-name="Text_20_body">a. b.</text:p>
      <text:p text:style-name="Text_20_body"><draw:frame draw:style-name="media" draw:name="1" text:anchor-type="as-char" draw:z-index="1" svg:width="6.5352083333333cm" style:rel-width="100%" svg:height="4.92125cm" style:rel-height="scale"><draw:image xlink:href="Pictures/66e5f85dd062314e16d54d3570d53024.png" xlink:type="simple" xlink:show="embed" xlink:actuate="onLoad"/></draw:frame></text:p>
      <text:p text:style-name="Text_20_body">c. La lampe L1 est court-circuitée car on a relié ses 2 bornes par un fil.</text:p>
      <text:h text:style-name="Heading_20_2" text:outline-level="2"><text:bookmark-start text:name="__RefHeading___NoTitle_3"/><text:bookmark-start text:name="section1"/><text:bookmark-end text:name="__RefHeading___NoTitle_3"/><text:bookmark-end text:name="section1"/></text:h>
      <text:p text:style-name="Text_20_body"><text:span text:style-name="Strong_20_Emphasis">Ex 18 p 152</text:span></text:p>
      <text:p text:style-name="Text_20_body">a.</text:p>
      <text:p text:style-name="Text_20_body">- LED</text:p>
      <text:p text:style-name="Text_20_body">- interrupteur</text:p>
      <text:p text:style-name="Text_20_body">- pile</text:p>
      <text:p text:style-name="Text_20_body">- fils</text:p>
      <text:p text:style-name="Text_20_body">b.</text:p>
      <text:p text:style-name="Text_20_body"><draw:frame draw:style-name="media" draw:name="2" text:anchor-type="as-char" draw:z-index="2" svg:width="5.23875cm" style:rel-width="100%" svg:height="4.7889583333333cm" style:rel-height="scale"><draw:image xlink:href="Pictures/9fb9a1ec86880bf5e1bb9d29aa269548.png" xlink:type="simple" xlink:show="embed" xlink:actuate="onLoad"/></draw:frame></text:p>
      <text:h text:style-name="Heading_20_2" text:outline-level="2"><text:bookmark-start text:name="__RefHeading___tp_conducteurs_isolants_4"/><text:bookmark-start text:name="tp_conducteurs_isolants"/>2. TP Conducteurs isolants<text:bookmark-end text:name="__RefHeading___tp_conducteurs_isolants_4"/><text:bookmark-end text:name="tp_conducteurs_isolants"/></text:h>
      <text:p text:style-name="Text_20_body">Un isolant est un matériau qui ne laisse pas passer le courant électrique.</text:p>
      <text:p text:style-name="Text_20_body">Un conducteur est un matériau qui laisse passer le courant électrique.</text:p>
      <text:p text:style-name="Text_20_body">1. Schématiser un circuit permettant de savoir si un matériau est conducteur ou isolant.</text:p>
      <text:p text:style-name="Text_20_body">2. Expliquer son fonctionnement (si le matériau est conducteur…)</text:p>
      <text:p text:style-name="Text_20_body">3. Réaliser le circuit et compléter le tableau :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Matériau</text:p>
          </table:table-cell>
          <table:table-cell office:value-type="string" table:style-name="tablecell">
            <text:p text:style-name="tablealignleft">fer</text:p>
          </table:table-cell>
          <table:table-cell office:value-type="string" table:style-name="tablecell">
            <text:p text:style-name="tablealignleft">bois</text:p>
          </table:table-cell>
          <table:table-cell office:value-type="string" table:style-name="tablecell">
            <text:p text:style-name="tablealignleft">cuivre</text:p>
          </table:table-cell>
          <table:table-cell office:value-type="string" table:style-name="tablecell">
            <text:p text:style-name="tablealignleft">zinc</text:p>
          </table:table-cell>
          <table:table-cell office:value-type="string" table:style-name="tablecell">
            <text:p text:style-name="tablealignleft">verre</text:p>
          </table:table-cell>
          <table:table-cell office:value-type="string" table:style-name="tablecell">
            <text:p text:style-name="tablealignleft">graphite</text:p>
          </table:table-cell>
          <table:table-cell office:value-type="string" table:style-name="tablecell">
            <text:p text:style-name="tablealignleft">carton</text:p>
          </table:table-cell>
          <table:table-cell office:value-type="string" table:style-name="tablecell">
            <text:p text:style-name="tablealignleft">plastique</text:p>
          </table:table-cell>
          <table:table-cell office:value-type="string" table:style-name="tablecell">
            <text:p text:style-name="tablealignleft">aluminium</text:p>
          </table:table-cell>
          <table:table-cell office:value-type="string" table:style-name="tablecell">
            <text:p text:style-name="tablealignleft">eau pure</text:p>
          </table:table-cell>
          <table:table-cell office:value-type="string" table:style-name="tablecell">
            <text:p text:style-name="tablealignleft">eau robinet</text:p>
          </table:table-cell>
          <table:table-cell office:value-type="string" table:style-name="tablecell">
            <text:p text:style-name="tablealignleft">eau salée</text:p>
          </table:table-cell>
          <table:table-cell office:value-type="string" table:style-name="tablecell">
            <text:p text:style-name="tablealignleft">corps humain</text:p>
          </table:table-cell>
        </table:table-row>
        <table:table-row>
          <table:table-cell office:value-type="string" table:style-name="tablecell">
            <text:p text:style-name="tablealignleft">Conducteur/isolant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lecon_chp_ixc_conducteurs_ou_isolants_5"/><text:bookmark-start text:name="lecon_chp_ixc_conducteurs_ou_isolants"/>3. Leçon chp IXc conducteurs ou isolants ?<text:bookmark-end text:name="__RefHeading___lecon_chp_ixc_conducteurs_ou_isolants_5"/><text:bookmark-end text:name="lecon_chp_ixc_conducteurs_ou_isolants"/></text:h>
      <text:h text:style-name="Heading_20_1" text:outline-level="1"><text:bookmark-start text:name="__RefHeading___chapitre_ixcconducteur_ou_isolant_6"/><text:bookmark-start text:name="chapitre_ixcconducteur_ou_isolant"/>Chapitre IXc : conducteur ou isolant ?<text:bookmark-end text:name="__RefHeading___chapitre_ixcconducteur_ou_isolant_6"/><text:bookmark-end text:name="chapitre_ixcconducteur_ou_isolant"/></text:h>
      <text:p text:style-name="Text_20_body">TP Virtuel (pour les absents)</text:p>
      <text:p text:style-name="Text_20_body">TP Conducteur isolant</text:p>
      <text:h text:style-name="Heading_20_2" text:outline-level="2"><text:bookmark-start text:name="__RefHeading___i._qu_est_ce_qu_un_isolant_electrique_7"/><text:bookmark-start text:name="i._qu_est_ce_qu_un_isolant_electrique"/>I. Qu'est ce qu'un isolant électrique ?<text:bookmark-end text:name="__RefHeading___i._qu_est_ce_qu_un_isolant_electrique_7"/><text:bookmark-end text:name="i._qu_est_ce_qu_un_isolant_electrique"/></text:h>
      <text:p text:style-name="Text_20_body">Un isolant est un matériau qui ne laisse pas passer le courant électrique.</text:p>
      <text:p text:style-name="Text_20_body">Exemple : eau (pure, pas celle du robinet), les plastiques (polystyrène, PVC, polyéthylène …), bois, verre, carton …</text:p>
      <text:p text:style-name="Text_20_body">Un conducteur est un matériau qui laisse passer le courant électrique.</text:p>
      <text:p text:style-name="Text_20_body">Exemple : les métaux (fer, acier, or, argent, …), eau salée, carbone (graphite)</text:p>
      <text:h text:style-name="Heading_20_2" text:outline-level="2"><text:bookmark-start text:name="__RefHeading___ii._comment_savoir_si_un_materiau_est_un_isolant_ou_un_conducteur_8"/><text:bookmark-start text:name="ii._comment_savoir_si_un_materiau_est_un_isolant_ou_un_conducteur"/>II. Comment savoir si un matériau est un isolant ou un conducteur ?<text:bookmark-end text:name="__RefHeading___ii._comment_savoir_si_un_materiau_est_un_isolant_ou_un_conducteur_8"/><text:bookmark-end text:name="ii._comment_savoir_si_un_materiau_est_un_isolant_ou_un_conducteur"/></text:h>
      <text:p text:style-name="Text_20_body">Si la lampe brille, alors le matériau est conducteur sinon c'est un isolant.</text:p>
      <text:p text:style-name="Text_20_body"><draw:frame draw:style-name="media" draw:name="3" text:anchor-type="as-char" draw:z-index="3" svg:width="12.673541666667cm" svg:height="3.730625cm"><draw:image xlink:href="Pictures/8530cd0486eba695ebdd78f1a7ad0986.png" xlink:type="simple" xlink:show="embed" xlink:actuate="onLoad"/></draw:frame></text:p>
      <text:p text:style-name="Text_20_body">Avec du carton</text:p>
      <text:p text:style-name="Text_20_body"><draw:frame draw:style-name="media" draw:name="4" text:anchor-type="as-char" draw:z-index="4" svg:width="12.7cm" svg:height="7.4877083333333cm"><draw:image xlink:href="Pictures/aabef3194d36599d98d30ecb5d974ce6.png" xlink:type="simple" xlink:show="embed" xlink:actuate="onLoad"/></draw:frame></text:p>
      <text:p text:style-name="Text_20_body">avec de l'eau salée</text:p>
      <text:p text:style-name="Text_20_body"><draw:frame draw:style-name="media" draw:name="5" text:anchor-type="as-char" draw:z-index="5" svg:width="12.7cm" svg:height="6.985cm"><draw:image xlink:href="Pictures/c20ec7cf5801fdd6f80e7c1e2978e900.png" xlink:type="simple" xlink:show="embed" xlink:actuate="onLoad"/></draw:frame></text:p>
      <text:p text:style-name="Text_20_body">ATTENTION : un matériau peut être isolant dans certaines conditions et conducteur dans d'autres.</text:p>
      <text:h text:style-name="Heading_20_2" text:outline-level="2"><text:bookmark-start text:name="__RefHeading___a_faire_pour_la_prochaine_fois_9"/><text:bookmark-start text:name="a_faire_pour_la_prochaine_fois"/>4. A faire pour la prochaine fois<text:bookmark-end text:name="__RefHeading___a_faire_pour_la_prochaine_fois_9"/><text:bookmark-end text:name="a_faire_pour_la_prochaine_fois"/></text:h>
      <text:p text:style-name="Text_20_body">Ex 4 p 150</text:p>
      <text:p text:style-name="Text_20_body">Ex 5 p 150</text:p>
      <text:p text:style-name="Text_20_body">Ex 6 p 15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04::59:04</meta:creation-date>
    <dc:creator>Generated</dc:creator>
    <dc:date>2026-09-16T04::59:04</dc:date>
    <dc:language>en-US</dc:language>
    <meta:editing-cycles>1</meta:editing-cycles>
    <meta:editing-duration>PT0S</meta:editing-duration>
    <dc:title>5eme:2023-2024:27_11_23</dc:title>
  </office:meta>
</office:document-meta>
</file>