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16_01_24"/><text:bookmark-start text:name="__RefHeading___NoTitle_1"/><text:bookmark-start text:name="section"/>16/01/2024<text:bookmark-end text:name="__RefHeading___NoTitle_1"/><text:bookmark-end text:name="section"/></text:h>
      <text:h text:style-name="Heading_20_2" text:outline-level="2"><text:bookmark-start text:name="__RefHeading___lecon_recopiee_2"/><text:bookmark-start text:name="lecon_recopiee"/>1. Leçon recopiée<text:bookmark-end text:name="__RefHeading___lecon_recopiee_2"/><text:bookmark-end text:name="lecon_recopiee"/></text:h>
      <text:h text:style-name="Heading_20_2" text:outline-level="2"><text:bookmark-start text:name="__RefHeading___correction_ex_7_p_102_3"/><text:bookmark-start text:name="correction_ex_7_p_102"/>2. Correction Ex 7 p 102<text:bookmark-end text:name="__RefHeading___correction_ex_7_p_102_3"/><text:bookmark-end text:name="correction_ex_7_p_102"/></text:h>
      <text:p text:style-name="Text_20_body">a. Le voyage a duré 35 ans</text:p>
      <text:p text:style-name="Text_20_body">b. Le but était de mieux connaître les planètes extérieures</text:p>
      <text:p text:style-name="Text_20_body">c. La durée du trajet est trop longue. Il faudrait pouvoir emporter de la nourriture, de l'eau et de l'air pour plusieurs années.</text:p>
      <text:h text:style-name="Heading_20_2" text:outline-level="2"><text:bookmark-start text:name="__RefHeading___travail_sur_elea_4"/><text:bookmark-start text:name="travail_sur_elea"/>3. Travail sur ELEA<text:bookmark-end text:name="__RefHeading___travail_sur_elea_4"/><text:bookmark-end text:name="travail_sur_elea"/></text:h>
      <text:h text:style-name="Heading_20_2" text:outline-level="2"><text:bookmark-start text:name="__RefHeading___lecon_5"/><text:bookmark-start text:name="lecon"/>4. Leçon<text:bookmark-end text:name="__RefHeading___lecon_5"/><text:bookmark-end text:name="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viicaracteriser_un_mouvement_6"/><text:bookmark-start text:name="chapitre_viicaracteriser_un_mouvement"/>Chapitre VII : Caractériser un mouvement<text:bookmark-end text:name="__RefHeading___chapitre_viicaracteriser_un_mouvement_6"/><text:bookmark-end text:name="chapitre_viicaracteriser_un_mouvement"/></text:h><text:p text:style-name="Text_20_body">Pour caractériser le mouvement d’un objet, il faut connaître :</text:p><text:p text:style-name="Text_20_body">- sa trajectoire</text:p><text:p text:style-name="Text_20_body">- sa vitesse</text:p><text:h text:style-name="Heading_20_2" text:outline-level="2"><text:bookmark-start text:name="__RefHeading___i._trajectoire_d_un_objet_7"/><text:bookmark-start text:name="i._trajectoire_d_un_objet"/>I. Trajectoire d'un objet<text:bookmark-end text:name="__RefHeading___i._trajectoire_d_un_objet_7"/><text:bookmark-end text:name="i._trajectoire_d_un_objet"/></text:h><text:p text:style-name="Text_20_body">La trajectoire est l'ensemble des positions occupées d’un point d’un mobile.</text:p><text:p text:style-name="Text_20_body">Elle est représentée par un trait continu. Une trajectoire est</text:p><text:p text:style-name="Text_20_body">- rectiligne si elle a la forme d’une droite.</text:p><text:p text:style-name="Text_20_body">- circulaire si elle a la forme d’un cercle.</text:p><text:p text:style-name="Text_20_body">(- curviligne si elle a la forme d’une courbe quelconque.)</text:p><text:h text:style-name="Heading_20_2" text:outline-level="2"><text:bookmark-start text:name="__RefHeading___ii._vitesse_d_un_objet_8"/><text:bookmark-start text:name="ii._vitesse_d_un_objet"/>II. Vitesse d'un objet<text:bookmark-end text:name="__RefHeading___ii._vitesse_d_un_objet_8"/><text:bookmark-end text:name="ii._vitesse_d_un_objet"/></text:h><text:p text:style-name="Text_20_body">La vitesse indique la distance parcourue en 1h (vitesse exprimée en km/h) ou en 1s (vitesse exprimée en m/s)</text:p><text:p text:style-name="Text_20_body">On peut la calculer en connaissance la distance parcourue pendant un certain temps.</text:p><text:p text:style-name="Text_20_body">v = d / t</text:p><text:p text:style-name="Text_20_body">v : vitesse en m/s</text:p><text:p text:style-name="Text_20_body">d : distance en m parcourue pendant la durée t en s</text:p><text:p text:style-name="Text_20_body">Si la vitesse augmente, on dit que l'objet accélère. Il y a accélération. Le mouvement est accéléré.</text:p><text:p text:style-name="Text_20_body">Si la vitesse diminue, on dit que l'objet ralenti. Il y a ralentissement. Le mouvement est ralenti.</text:p><text:p text:style-name="Text_20_body">Si la vitesse est constante, on dira que le mouvement est uniforme.</text:p><text:h text:style-name="Heading_20_2" text:outline-level="2"><text:bookmark-start text:name="__RefHeading___iii._relativite_du_mouvement_9"/><text:bookmark-start text:name="iii._relativite_du_mouvement"/>III. Relativité du mouvement<text:bookmark-end text:name="__RefHeading___iii._relativite_du_mouvement_9"/><text:bookmark-end text:name="iii._relativite_du_mouvement"/></text:h><text:p text:style-name="Text_20_body">Le mouvement dépend de l'observateur. Il faut définir un référentiel, c'est à dire un objet de référence par rapport auquel on étudie le mouvement.</text:p><text:p text:style-name="Text_20_body">Exemples de référentiels :<text:line-break/>
- Terrestre : le sol<text:line-break/>
- Lunaire : la Lune<text:line-break/>
- Géocentrique : le centre de la Terre<text:line-break/>
- Héliocentrique : le Soleil</text:p></table:table-cell></table:table-row></table:table></draw:text-box></draw:frame></text:p>
      <text:h text:style-name="Heading_20_2" text:outline-level="2"><text:bookmark-start text:name="__RefHeading___a_faire_pour_la_semaine_prochaine_10"/><text:bookmark-start text:name="a_faire_pour_la_semaine_prochaine"/>5. À faire pour la semaine prochaine<text:bookmark-end text:name="__RefHeading___a_faire_pour_la_semaine_prochaine_10"/><text:bookmark-end text:name="a_faire_pour_la_semaine_prochain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20::16:45</meta:creation-date>
    <dc:creator>Generated</dc:creator>
    <dc:date>2026-09-14T20::16:45</dc:date>
    <dc:language>en-US</dc:language>
    <meta:editing-cycles>1</meta:editing-cycles>
    <meta:editing-duration>PT0S</meta:editing-duration>
    <dc:title>5eme:2023-2024:16_01_24</dc:title>
  </office:meta>
</office:document-meta>
</file>