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d7cd2cb6d65b9dd95dd572d53c5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4_05_24"/><text:bookmark-start text:name="__RefHeading___NoTitle_1"/><text:bookmark-start text:name="section"/>14/05/2024<text:bookmark-end text:name="__RefHeading___NoTitle_1"/><text:bookmark-end text:name="section"/></text:h>
      <text:h text:style-name="Heading_20_2" text:outline-level="2"><text:bookmark-start text:name="__RefHeading___correction_ex_5_p_40_2"/><text:bookmark-start text:name="correction_ex_5_p_40"/>1. Correction Ex 5 p 40<text:bookmark-end text:name="__RefHeading___correction_ex_5_p_40_2"/><text:bookmark-end text:name="correction_ex_5_p_40"/></text:h>
      <text:p text:style-name="Text_20_body"><draw:frame draw:style-name="media" draw:name="0" text:anchor-type="as-char" draw:z-index="0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p text:style-name="Text_20_body">1. Mesurer la masse d'un volume d'eau versé au hasard dans l'éprouvette.</text:p>
      <text:p text:style-name="Text_20_body">2. Remplir le tableau qui se trouve sur l'ENT dans l'espace classe, dossier SPC.</text:p>
      <text:p text:style-name="Text_20_body">3. Refaire des mesures 4 fois et noter les mesures dans le tableau.</text:p>
      <text:p text:style-name="Text_20_body">4. Mesurer la masse d'un volume l'eau mesuré avec une fiole jaugée (faire des schémas pour expliquer comment vous procédez, notez vos mesures et n'oubliez pas les unités)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1 p 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11:52</meta:creation-date>
    <dc:creator>Generated</dc:creator>
    <dc:date>2026-09-16T03::11:52</dc:date>
    <dc:language>en-US</dc:language>
    <meta:editing-cycles>1</meta:editing-cycles>
    <meta:editing-duration>PT0S</meta:editing-duration>
    <dc:title>5eme:2023-2024:14_05_24</dc:title>
  </office:meta>
</office:document-meta>
</file>