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5fcb5d3dfef8ed01b84727c2a4798e.png"/>
  <manifest:file-entry manifest:media-type="image/png" manifest:full-path="Pictures/1965747fb78e5e0400fef735ecdcdc91.png"/>
  <manifest:file-entry manifest:media-type="image/png" manifest:full-path="Pictures/5b69397ac0fbecba2f9d74108a652415.png"/>
  <manifest:file-entry manifest:media-type="image/png" manifest:full-path="Pictures/e730ba4014d2c86e9143958be7257e3a.png"/>
  <manifest:file-entry manifest:media-type="image/png" manifest:full-path="Pictures/213431126a4e705c0b83ad2495f49ed6.png"/>
  <manifest:file-entry manifest:media-type="image/png" manifest:full-path="Pictures/a689e813e7ed4c2b52fe877280bdf515.png"/>
  <manifest:file-entry manifest:media-type="image/png" manifest:full-path="Pictures/0b78817491c82f459c0682659841ac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3_02_24"/><text:bookmark-start text:name="__RefHeading___NoTitle_1"/><text:bookmark-start text:name="section"/>13/02/24<text:bookmark-end text:name="__RefHeading___NoTitle_1"/><text:bookmark-end text:name="section"/></text:h>
      <text:h text:style-name="Heading_20_2" text:outline-level="2"><text:bookmark-start text:name="__RefHeading___test_sur_le_cycle_de_l_eau_2"/><text:bookmark-start text:name="test_sur_le_cycle_de_l_eau"/>1. Test sur le cycle de l'eau<text:bookmark-end text:name="__RefHeading___test_sur_le_cycle_de_l_eau_2"/><text:bookmark-end text:name="test_sur_le_cycle_de_l_eau"/></text:h>
      <text:h text:style-name="Heading_20_2" text:outline-level="2"><text:bookmark-start text:name="__RefHeading___lecon_chp_iaproprietes_des_etats_de_l_eau_3"/><text:bookmark-start text:name="lecon_chp_iaproprietes_des_etats_de_l_eau"/>2. Leçon Chp Ia : Propriétés des états de l'eau<text:bookmark-end text:name="__RefHeading___lecon_chp_iaproprietes_des_etats_de_l_eau_3"/><text:bookmark-end text:name="lecon_chp_iaproprietes_des_etats_de_l_eau"/></text:h>
      <text:p text:style-name="Text_20_body">:5eme:2023-2024:chapitreialesproprietesdesetatsdeleau-leconeleves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a : les propriétés des états de l'eau</text:span></text:p><text:p text:style-name="Text_20_body"><draw:frame draw:style-name="media" draw:name="0" text:anchor-type="as-char" draw:z-index="0" svg:width="23.706666666667cm" style:rel-width="100%" svg:height="11.932708333333cm" style:rel-height="scale"><draw:image xlink:href="Pictures/b35fcb5d3dfef8ed01b84727c2a4798e.png" xlink:type="simple" xlink:show="embed" xlink:actuate="onLoad"/></draw:frame></text:p><text:p text:style-name="Text_20_body"><text:span text:style-name="Strong_20_Emphasis">I. L'état gazeux</text:span></text:p><text:p text:style-name="Text_20_body"><draw:frame draw:style-name="media" draw:name="1" text:anchor-type="as-char" draw:z-index="1" svg:width="35.612916666667cm" style:rel-width="100%" svg:height="4.7360416666667cm" style:rel-height="scale"><draw:image xlink:href="Pictures/1965747fb78e5e0400fef735ecdcdc91.png" xlink:type="simple" xlink:show="embed" xlink:actuate="onLoad"/></draw:frame></text:p><text:p text:style-name="Text_20_body">Un gaz est <text:span text:style-name="Strong_20_Emphasis">compressible</text:span> (on peut le presser, le comprimer afin que son volume soit plus petit)</text:p><text:p text:style-name="Text_20_body"><draw:frame draw:style-name="media" draw:name="2" text:anchor-type="as-char" draw:z-index="2" svg:width="39.422916666667cm" style:rel-width="100%" svg:height="4.1539583333333cm" style:rel-height="scale"><draw:image xlink:href="Pictures/5b69397ac0fbecba2f9d74108a652415.png" xlink:type="simple" xlink:show="embed" xlink:actuate="onLoad"/></draw:frame><text:line-break/>
Un gaz est <text:span text:style-name="Strong_20_Emphasis">expansible</text:span>. (son volume peut être augmenté)</text:p><text:p text:style-name="Text_20_body">Il n'a pas de <text:span text:style-name="Strong_20_Emphasis">volume propre</text:span> (son volume peut être modifié).</text:p><text:p text:style-name="Text_20_body"><draw:frame draw:style-name="media" draw:name="3" text:anchor-type="as-char" draw:z-index="3" svg:width="39.740416666667cm" style:rel-width="100%" svg:height="11.218333333333cm" style:rel-height="scale"><draw:image xlink:href="Pictures/e730ba4014d2c86e9143958be7257e3a.png" xlink:type="simple" xlink:show="embed" xlink:actuate="onLoad"/></draw:frame></text:p><text:p text:style-name="Text_20_body">Si on transvase un gaz d'un bécher à un tube à essai, il prend la forme du récipient qui le contient : il n'a pas de <text:span text:style-name="Strong_20_Emphasis">forme propre.</text:span></text:p><text:p text:style-name="Text_20_body"><text:span text:style-name="Strong_20_Emphasis">II. L'état solide</text:span></text:p><text:p text:style-name="Text_20_body"><draw:frame draw:style-name="media" draw:name="4" text:anchor-type="as-char" draw:z-index="4" svg:width="29.739166666667cm" style:rel-width="100%" svg:height="7.3289583333333cm" style:rel-height="scale"><draw:image xlink:href="Pictures/213431126a4e705c0b83ad2495f49ed6.png" xlink:type="simple" xlink:show="embed" xlink:actuate="onLoad"/></draw:frame></text:p><text:p text:style-name="Text_20_body">Un solide a une <text:span text:style-name="Strong_20_Emphasis">forme propre</text:span>.</text:p><text:p text:style-name="Text_20_body">Un solide est <text:span text:style-name="Strong_20_Emphasis">incompressible</text:span>.</text:p><text:p text:style-name="Text_20_body"><text:line-break/>
Il a un <text:span text:style-name="Strong_20_Emphasis">volume propre</text:span>.</text:p><text:p text:style-name="Text_20_body"><text:span text:style-name="Strong_20_Emphasis">III. L'état liquide</text:span></text:p><text:p text:style-name="Text_20_body"><draw:frame draw:style-name="media" draw:name="5" text:anchor-type="as-char" draw:z-index="5" svg:width="17.065625cm" style:rel-width="100%" svg:height="2.4870833333333cm" style:rel-height="scale"><draw:image xlink:href="Pictures/a689e813e7ed4c2b52fe877280bdf515.png" xlink:type="simple" xlink:show="embed" xlink:actuate="onLoad"/></draw:frame></text:p><text:p text:style-name="Text_20_body">Un liquide est <text:span text:style-name="Strong_20_Emphasis">incompressible</text:span>.</text:p><text:p text:style-name="Text_20_body"><text:line-break/>
Il a un <text:span text:style-name="Strong_20_Emphasis">volume propre</text:span>.</text:p><text:p text:style-name="Text_20_body"><text:line-break/>
Il n'a pas de** forme propre.**</text:p><text:p text:style-name="Text_20_body"><draw:frame draw:style-name="media" draw:name="6" text:anchor-type="as-char" draw:z-index="6" svg:width="18.309166666667cm" style:rel-width="100%" svg:height="8.5195833333333cm" style:rel-height="scale"><draw:image xlink:href="Pictures/0b78817491c82f459c0682659841ac7a.png" xlink:type="simple" xlink:show="embed" xlink:actuate="onLoad"/></draw:frame></text:p><text:p text:style-name="Text_20_body">La surface d'un liquide est <text:span text:style-name="Strong_20_Emphasis">plane</text:span> et <text:span text:style-name="Strong_20_Emphasis">horizontale</text:span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2::58:25</meta:creation-date>
    <dc:creator>Generated</dc:creator>
    <dc:date>2026-09-15T02::58:25</dc:date>
    <dc:language>en-US</dc:language>
    <meta:editing-cycles>1</meta:editing-cycles>
    <meta:editing-duration>PT0S</meta:editing-duration>
    <dc:title>5eme:2023-2024:13_02_24</dc:title>
  </office:meta>
</office:document-meta>
</file>