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828f56aade282c8e3fa7c7870e0889a.png"/>
  <manifest:file-entry manifest:media-type="image/png" manifest:full-path="Pictures/a1eb908e9c3eb195ab5d020af9795ac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5eme:2023-2024:12_03_24"/><text:bookmark-start text:name="__RefHeading___NoTitle_1"/><text:bookmark-start text:name="section"/>12/03/2024<text:bookmark-end text:name="__RefHeading___NoTitle_1"/><text:bookmark-end text:name="section"/></text:h>
      <text:p text:style-name="Text_20_body">&lt;/hidden&gt;</text:p>
      <text:h text:style-name="Heading_20_2" text:outline-level="2"><text:bookmark-start text:name="__RefHeading___correction_activite_p_63_2"/><text:bookmark-start text:name="correction_activite_p_63"/>1. Correction activité p 63<text:bookmark-end text:name="__RefHeading___correction_activite_p_63_2"/><text:bookmark-end text:name="correction_activite_p_63"/></text:h>
      <text:p text:style-name="Text_20_body">&lt;hidden&gt;</text:p>
      <text:p text:style-name="Text_20_body">1. A 0°C</text:p>
      <text:p text:style-name="Text_20_body">2. Elle diminue de 0 à 3min.</text:p>
      <text:p text:style-name="Text_20_body">Elle se stablise de 3min à 8min.</text:p>
      <text:p text:style-name="Text_20_body">Elle diminue à nouveau arpès 8min.</text:p>
      <text:p text:style-name="Text_20_body">3.</text:p>
      <text:p text:style-name="Text_20_body"><draw:frame draw:style-name="media" draw:name="0" text:anchor-type="as-char" draw:z-index="0" svg:width="38.443958333333cm" style:rel-width="100%" svg:height="18.309166666667cm" style:rel-height="scale"><draw:image xlink:href="Pictures/8828f56aade282c8e3fa7c7870e0889a.png" xlink:type="simple" xlink:show="embed" xlink:actuate="onLoad"/></draw:frame></text:p>
      <text:p text:style-name="Text_20_body">4. La solidification se fait à température constante. On voit qu'il y a un palier de température.</text:p>
      <text:p text:style-name="Text_20_body">5. Pour se solidifier, l'eau doit libérer de l'énergie thermique. Si elle recevait de l'énergie thermique, il faudrait chauffer.</text:p>
      <text:p text:style-name="Text_20_body">6. C'est la même température : 0°C</text:p>
      <text:p text:style-name="Text_20_body">7. L'eau se solidifie à 0°C.</text:p>
      <text:p text:style-name="Text_20_body">&lt;/hidden&gt;</text:p>
      <text:p text:style-name="Text_20_body"><draw:frame draw:style-name="PluginODTAutoStyle_Frame_1_text_frame" draw:name="Frame1" text:anchor-type="paragraph" svg:width="484.722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1" text:outline-level="1"><text:bookmark-start text:name="__RefHeading___quelle_temperature_l_eau_bout-elle_3"/><text:bookmark-start text:name="quelle_temperature_l_eau_bout-elle"/>Quelle température l'eau bout-elle ?<text:bookmark-end text:name="__RefHeading___quelle_temperature_l_eau_bout-elle_3"/><text:bookmark-end text:name="quelle_temperature_l_eau_bout-elle"/></text:h><text:p text:style-name="Text_20_body">1. Préparer un tableau (à faire côté exercice) :</text:p><table:table table:style-name="Table"><table:table-column/><table:table-column/><table:table-column/><table:table-column/><table:table-column/><table:table-column/><table:table-column/><table:table-column/><table:table-column/><table:table-column/><table:table-column/><table:table-column/><table:table-column/><table:table-column/><table:table-column/><table:table-column/><table:table-column/><table:table-column/><table:table-row><table:table-cell office:value-type="string" table:style-name="tableheader"><text:p text:style-name="Table_20_Heading"> <text:line-break/>Température en °C</text:p></table:table-cell><table:table-cell office:value-type="string" table:style-name="tablecell"/><table:table-cell office:value-type="string" table:style-name="tablecell"/><table:table-cell office:value-type="string" table:style-name="tablecell"/><table:table-cell office:value-type="string" table:style-name="tablecell"/><table:table-cell office:value-type="string" table:style-name="tablecell"/><table:table-cell office:value-type="string" table:style-name="tablecell"/><table:table-cell office:value-type="string" table:style-name="tablecell"/><table:table-cell office:value-type="string" table:style-name="tablecell"/><table:table-cell office:value-type="string" table:style-name="tablecell"/><table:table-cell office:value-type="string" table:style-name="tablecell"/><table:table-cell office:value-type="string" table:style-name="tablecell"/><table:table-cell office:value-type="string" table:style-name="tablecell"/><table:table-cell office:value-type="string" table:style-name="tablecell"/><table:table-cell office:value-type="string" table:style-name="tablecell"/><table:table-cell office:value-type="string" table:style-name="tablecell"/><table:table-cell office:value-type="string" table:style-name="tablecell"/><table:table-cell office:value-type="string" table:style-name="tablecell"/></table:table-row><table:table-row><table:table-cell office:value-type="string" table:style-name="tableheader"><text:p text:style-name="Table_20_Heading">Temps en s</text:p></table:table-cell><table:table-cell office:value-type="string" table:style-name="tablecell"/><table:table-cell office:value-type="string" table:style-name="tablecell"><text:p text:style-name="tablealignleft">30</text:p></table:table-cell><table:table-cell office:value-type="string" table:style-name="tablecell"><text:p text:style-name="tablealignleft">60</text:p></table:table-cell><table:table-cell office:value-type="string" table:style-name="tablecell"><text:p text:style-name="tablealignleft">90</text:p></table:table-cell><table:table-cell office:value-type="string" table:style-name="tablecell"><text:p text:style-name="tablealignleft">120</text:p></table:table-cell><table:table-cell office:value-type="string" table:style-name="tablecell"><text:p text:style-name="tablealignleft">150</text:p></table:table-cell><table:table-cell office:value-type="string" table:style-name="tablecell"><text:p text:style-name="tablealignleft">180</text:p></table:table-cell><table:table-cell office:value-type="string" table:style-name="tablecell"><text:p text:style-name="tablealignleft">210</text:p></table:table-cell><table:table-cell office:value-type="string" table:style-name="tablecell"><text:p text:style-name="tablealignleft">240</text:p></table:table-cell><table:table-cell office:value-type="string" table:style-name="tablecell"><text:p text:style-name="tablealignleft">270</text:p></table:table-cell><table:table-cell office:value-type="string" table:style-name="tablecell"><text:p text:style-name="tablealignleft">300</text:p></table:table-cell><table:table-cell office:value-type="string" table:style-name="tablecell"><text:p text:style-name="tablealignleft">330</text:p></table:table-cell><table:table-cell office:value-type="string" table:style-name="tablecell"><text:p text:style-name="tablealignleft">360</text:p></table:table-cell><table:table-cell office:value-type="string" table:style-name="tablecell"><text:p text:style-name="tablealignleft">390</text:p></table:table-cell><table:table-cell office:value-type="string" table:style-name="tablecell"><text:p text:style-name="tablealignleft">420</text:p></table:table-cell><table:table-cell office:value-type="string" table:style-name="tablecell"><text:p text:style-name="tablealignleft">450</text:p></table:table-cell><table:table-cell office:value-type="string" table:style-name="tablecell"><text:p text:style-name="tablealignleft">480</text:p></table:table-cell></table:table-row></table:table><text:p text:style-name="Text_20_body">jusqu'à 480s. Ce n'est pas la peine de le remplir totalement maintenant, on peut le remplir lors de la prise de mesure.</text:p><text:p text:style-name="Text_20_body">2. Prendre la température toutes les 30s jusqu'à la fin de la vidéo. Rappel 1min = 60s , 1min30s = 90s</text:p><text:p text:style-name="Text_20_body">(vous avez le droit de couper le son)</text:p><text:p text:style-name="Text_20_body">3. Représenter graphiquement l'évolution de la température en fonction du temps. 1cm pour 10°C sur l'ordonnée et 1cm pour 30s pour l'abscisse.</text:p><text:p text:style-name="Text_20_body">Aide pour le graphique :</text:p><text:p text:style-name="Text_20_body">- tracer l'axe des ordonnées (vertical)</text:p><text:p text:style-name="Text_20_body">- graduer en partant de 110°C en haut puis tous les 1cm, enlever 10°C jusqu'à 0°C.</text:p><text:p text:style-name="Text_20_body">- tracer l'axe des abscisses (horizontal) à partir de 0°C</text:p><text:p text:style-name="Text_20_body">- graduer l'axe des abscisses en partant de 0s puis tous les 1cm ajouter 30s</text:p><text:p text:style-name="Text_20_body">- mettre le nom des axes : température et temps</text:p><text:p text:style-name="Text_20_body">- mettre les unités des axes : température en °C et temps en s</text:p><text:p text:style-name="Text_20_body">- mettre le titre : “Évolution de la température en fonction du temps”</text:p><text:p text:style-name="Text_20_body"><draw:frame draw:style-name="media" draw:name="1" text:anchor-type="as-char" draw:z-index="1" svg:width="17.118541666667cm" style:rel-width="100%" svg:height="10.609791666667cm" style:rel-height="scale"><draw:image xlink:href="Pictures/a1eb908e9c3eb195ab5d020af9795ac0.png" xlink:type="simple" xlink:show="embed" xlink:actuate="onLoad"/></draw:frame></text:p><text:p text:style-name="Text_20_body">- placer les points</text:p><text:p text:style-name="Text_20_body">- relier les points à main levée (on ne relie les points à la règle que si les points sont alignés)</text:p><text:p text:style-name="Text_20_body">Correction</text:p><text:p text:style-name="Text_20_body">&lt;hidden&gt;</text:p><text:p text:style-name="Text_20_body">&lt;/hidden&gt;</text:p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5T18::33:39</meta:creation-date>
    <dc:creator>Generated</dc:creator>
    <dc:date>2026-09-15T18::33:39</dc:date>
    <dc:language>en-US</dc:language>
    <meta:editing-cycles>1</meta:editing-cycles>
    <meta:editing-duration>PT0S</meta:editing-duration>
    <dc:title>5eme:2023-2024:12_03_24</dc:title>
  </office:meta>
</office:document-meta>
</file>