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0ab06b8e5662816c5ea024f8ad79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0_10_23"/><text:bookmark-start text:name="__RefHeading___NoTitle_1"/><text:bookmark-start text:name="section"/>10/10/23<text:bookmark-end text:name="__RefHeading___NoTitle_1"/><text:bookmark-end text:name="section"/></text:h>
      <text:h text:style-name="Heading_20_2" text:outline-level="2"><text:bookmark-start text:name="__RefHeading___correction_activite_p_140_2"/><text:bookmark-start text:name="correction_activite_p_140"/>1. Correction activité p 140<text:bookmark-end text:name="__RefHeading___correction_activite_p_140_2"/><text:bookmark-end text:name="correction_activite_p_140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a lampe brille dans les circuits 1 et 3</text:p><text:p text:style-name="Text_20_body">2. La lampe brille quand l'interrupteur est fermé</text:p><text:p text:style-name="Text_20_body">La lampe ne brille pas quand il est ouvert.</text:p><text:p text:style-name="Text_20_body">3. <draw:frame draw:style-name="media" draw:name="0" text:anchor-type="as-char" draw:z-index="0" svg:width="11.853333333333cm" svg:height="3.4660416666667cm"><draw:image xlink:href="Pictures/a50ab06b8e5662816c5ea024f8ad79a4.png" xlink:type="simple" xlink:show="embed" xlink:actuate="onLoad"/></draw:frame></text:p><text:p text:style-name="Text_20_body">4.</text:p><table:table table:style-name="Table"><table:table-column/><table:table-column/><table:table-row><table:table-cell office:value-type="string" table:style-name="tablecell"><text:p text:style-name="tablealignleft">Générateur</text:p></table:table-cell><table:table-cell office:value-type="string" table:style-name="tablecell"><text:p text:style-name="tablealignleft">Récepteur</text:p></table:table-cell></table:table-row><table:table-row><table:table-cell office:value-type="string" table:style-name="tablecell"><text:p text:style-name="tablealignleft">Pile</text:p></table:table-cell><table:table-cell office:value-type="string" table:style-name="tablecell"><text:p text:style-name="tablealignleft">Lampe <text:line-break/>Moteur</text:p></table:table-cell></table:table-row></table:table><text:p text:style-name="Text_20_body">5. Pour qu'il y ait un courant électrique, il faut :</text:p><text:p text:style-name="Text_20_body">- un générateur ou une pile</text:p><text:p text:style-name="Text_20_body">- un circuit fermé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4:37</meta:creation-date>
    <dc:creator>Generated</dc:creator>
    <dc:date>2026-09-07T18::34:37</dc:date>
    <dc:language>en-US</dc:language>
    <meta:editing-cycles>1</meta:editing-cycles>
    <meta:editing-duration>PT0S</meta:editing-duration>
    <dc:title>5eme:2023-2024:10_10_23</dc:title>
  </office:meta>
</office:document-meta>
</file>