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b68da32f4ac9907e2d679667d81f68.png"/>
  <manifest:file-entry manifest:media-type="image/png" manifest:full-path="Pictures/02c661ce8ab6cd4308b677b6c3e05e2a.png"/>
  <manifest:file-entry manifest:media-type="image/png" manifest:full-path="Pictures/ed27fc45cbb07012f4c394c10e60ebad.png"/>
  <manifest:file-entry manifest:media-type="image/png" manifest:full-path="Pictures/f68af7f388de385dc9e3b3d0326cc67e.png"/>
  <manifest:file-entry manifest:media-type="image/png" manifest:full-path="Pictures/f712310813a6a235343b0418441797be.png"/>
  <manifest:file-entry manifest:media-type="image/png" manifest:full-path="Pictures/43a1e4a02008748b5ed8279564eb1348.png"/>
  <manifest:file-entry manifest:media-type="image/png" manifest:full-path="Pictures/035e9c205fb01ae9ab85f3f529386d44.png"/>
  <manifest:file-entry manifest:media-type="image/png" manifest:full-path="Pictures/ff86c9385cf21be7d22333fa1f8ab66f.png"/>
  <manifest:file-entry manifest:media-type="image/png" manifest:full-path="Pictures/c9c198818bccc30999d2230e1843a6bd.png"/>
  <manifest:file-entry manifest:media-type="image/png" manifest:full-path="Pictures/efd1dd83a907a4c85300ca39558699d5.png"/>
  <manifest:file-entry manifest:media-type="image/png" manifest:full-path="Pictures/9dca5c24455e378e1f754847b53a0bba.png"/>
  <manifest:file-entry manifest:media-type="image/png" manifest:full-path="Pictures/ddf9e006eb1ca598da05ebd0435d4a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07_11_23"/><text:bookmark-start text:name="__RefHeading___NoTitle_1"/><text:bookmark-start text:name="section"/>07/11/2023<text:bookmark-end text:name="__RefHeading___NoTitle_1"/><text:bookmark-end text:name="section"/></text:h>
      <text:h text:style-name="Heading_20_2" text:outline-level="2"><text:bookmark-start text:name="__RefHeading___fin_du_cours_-_fusible_2"/><text:bookmark-start text:name="fin_du_cours_-_fusible"/>1. Fin du cours - Fusible<text:bookmark-end text:name="__RefHeading___fin_du_cours_-_fusible_2"/><text:bookmark-end text:name="fin_du_cours_-_fusibl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Un fusible permet de protéger un circuit. Il ouvre le circuit en fondant si le courant devient trop important.</text:p><table:table table:style-name="Table"><table:table-column/><table:table-column/><table:table-row><table:table-cell office:value-type="string" table:style-name="tablecell"><text:p text:style-name="tablealignleft"><draw:frame draw:style-name="media" draw:name="0" text:anchor-type="as-char" draw:z-index="0" svg:width="7.0114583333333cm" style:rel-width="100%" svg:height="6.2970833333333cm" style:rel-height="scale"><draw:image xlink:href="Pictures/16b68da32f4ac9907e2d679667d81f68.png" xlink:type="simple" xlink:show="embed" xlink:actuate="onLoad"/></draw:frame></text:p></table:table-cell><table:table-cell office:value-type="string" table:style-name="tablecell"><text:p text:style-name="tablealignleft"><draw:frame draw:style-name="media" draw:name="1" text:anchor-type="as-char" draw:z-index="1" svg:width="7.0114583333333cm" style:rel-width="100%" svg:height="6.2970833333333cm" style:rel-height="scale"><draw:image xlink:href="Pictures/02c661ce8ab6cd4308b677b6c3e05e2a.png" xlink:type="simple" xlink:show="embed" xlink:actuate="onLoad"/></draw:frame></text:p></table:table-cell></table:table-row><table:table-row><table:table-cell office:value-type="string" table:style-name="tablecell"><text:p text:style-name="tablealignleft"><draw:frame draw:style-name="media" draw:name="2" text:anchor-type="as-char" draw:z-index="2" svg:width="11.535833333333cm" svg:height="13.123333333333cm"><draw:image xlink:href="Pictures/ed27fc45cbb07012f4c394c10e60ebad.png" xlink:type="simple" xlink:show="embed" xlink:actuate="onLoad"/></draw:frame></text:p></table:table-cell><table:table-cell office:value-type="string" table:style-name="tablecell"><text:p text:style-name="tablealignleft"><draw:frame draw:style-name="media" draw:name="3" text:anchor-type="as-char" draw:z-index="3" svg:width="11.615208333333cm" svg:height="13.229166666667cm"><draw:image xlink:href="Pictures/f68af7f388de385dc9e3b3d0326cc67e.png" xlink:type="simple" xlink:show="embed" xlink:actuate="onLoad"/></draw:frame></text:p></table:table-cell></table:table-row></table:table><text:h text:style-name="Heading_20_2" text:outline-level="2"><text:bookmark-start text:name="__RefHeading___iv._et_la_prise_electrique_dans_tout_ca_3"/><text:bookmark-start text:name="iv._et_la_prise_electrique_dans_tout_ca"/>IV. Et la prise électrique dans tout ça ?<text:bookmark-end text:name="__RefHeading___iv._et_la_prise_electrique_dans_tout_ca_3"/><text:bookmark-end text:name="iv._et_la_prise_electrique_dans_tout_ca"/></text:h><text:p text:style-name="Text_20_body">Une prise électrique est un générateur très dangereux et il y a risque d'électrocution.</text:p><text:p text:style-name="Text_20_body"><draw:frame draw:style-name="media" draw:name="4" text:anchor-type="as-char" draw:z-index="4" svg:width="7.9375cm" style:rel-width="100%" svg:height="7.4083333333333cm" style:rel-height="scale"><draw:image xlink:href="Pictures/f712310813a6a235343b0418441797be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correction_de_l_exercice_4"/><text:bookmark-start text:name="correction_de_l_exercice"/>2. Correction de l'exercice<text:bookmark-end text:name="__RefHeading___correction_de_l_exercice_4"/><text:bookmark-end text:name="correction_de_l_exercice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Ex 15 p 151</text:span></text:p><text:p text:style-name="Text_20_body"><draw:frame draw:style-name="media" draw:name="5" text:anchor-type="as-char" draw:z-index="5" svg:width="18.917708333333cm" style:rel-width="100%" svg:height="13.705416666667cm" style:rel-height="scale"><draw:image xlink:href="Pictures/43a1e4a02008748b5ed8279564eb1348.png" xlink:type="simple" xlink:show="embed" xlink:actuate="onLoad"/></draw:frame></text:p><text:p text:style-name="Text_20_body"><draw:frame draw:style-name="media" draw:name="6" text:anchor-type="as-char" draw:z-index="6" svg:width="20.902083333333cm" style:rel-width="100%" svg:height="15.028333333333cm" style:rel-height="scale"><draw:image xlink:href="Pictures/035e9c205fb01ae9ab85f3f529386d44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ds_chp_ix_a_5"/><text:bookmark-start text:name="ds_chp_ix_a"/>3. DS Chp IX a<text:bookmark-end text:name="__RefHeading___ds_chp_ix_a_5"/><text:bookmark-end text:name="ds_chp_ix_a"/></text:h>
      <text:h text:style-name="Heading_20_2" text:outline-level="2"><text:bookmark-start text:name="__RefHeading___a_faire_pour_la_prochaine_fois_dans_2_semaines_6"/><text:bookmark-start text:name="a_faire_pour_la_prochaine_fois_dans_2_semaines"/>4. A faire pour la prochaine fois (dans 2 semaines !!!)<text:bookmark-end text:name="__RefHeading___a_faire_pour_la_prochaine_fois_dans_2_semaines_6"/><text:bookmark-end text:name="a_faire_pour_la_prochaine_fois_dans_2_semaines"/></text:h>
      <text:p text:style-name="Text_20_body">- Recopier la leçon (On s'applique pour les schémas)</text:p>
      <text:p text:style-name="Text_20_body"><draw:frame draw:style-name="PluginODTAutoStyle_Frame_9_text_frame" draw:name="Frame3" text:anchor-type="paragraph" svg:width="484.722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line-break/>
<text:span text:style-name="Strong_20_Emphasis">Chapitre IXb : Le courant électrique</text:span></text:p><text:p text:style-name="Text_20_body"><text:span text:style-name="Strong_20_Emphasis">I. Utilisation de la diode</text:span>
&lt;font inherit/inherit;;inherit;;transparent&gt;Une DEL ne laisse passer le courant électrique que s'il se déplace dans le sens de la flèche du symbole de la DEL.&lt;/font&gt;</text:p><text:p text:style-name="Text_20_body"><draw:frame draw:style-name="media" draw:name="7" text:anchor-type="as-char" draw:z-index="7" svg:width="5.0270833333333cm" style:rel-width="100%" svg:height="4.048125cm" style:rel-height="scale"><draw:image xlink:href="Pictures/ff86c9385cf21be7d22333fa1f8ab66f.png" xlink:type="simple" xlink:show="embed" xlink:actuate="onLoad"/></draw:frame>il y a du courant, la DEL brille</text:p><text:p text:style-name="Text_20_body"><draw:frame draw:style-name="media" draw:name="8" text:anchor-type="as-char" draw:z-index="8" svg:width="5.0270833333333cm" style:rel-width="100%" svg:height="4.048125cm" style:rel-height="scale"><draw:image xlink:href="Pictures/c9c198818bccc30999d2230e1843a6bd.png" xlink:type="simple" xlink:show="embed" xlink:actuate="onLoad"/></draw:frame>pas de courant, la DEL ne brille pas</text:p><text:p text:style-name="Text_20_body"><text:span text:style-name="Strong_20_Emphasis">II. Utilisation du moteur</text:span></text:p><text:p text:style-name="Text_20_body">Suivant le sens de branchement, un moteur tourne dans un sens ou dans l'autre.</text:p><text:p text:style-name="Text_20_body"><text:span text:style-name="Strong_20_Emphasis">III. Le courant électrique</text:span>
&lt;font inherit/inherit;;inherit;;transparent&gt;Par convention, le courant électrique sort par la borne + du générateur et rentre par la borne - .&lt;/font&gt;</text:p><text:p text:style-name="Text_20_body"><draw:frame draw:style-name="media" draw:name="9" text:anchor-type="as-char" draw:z-index="9" svg:width="5.1329166666667cm" style:rel-width="100%" svg:height="4.0216666666667cm" style:rel-height="scale"><draw:image xlink:href="Pictures/efd1dd83a907a4c85300ca39558699d5.png" xlink:type="simple" xlink:show="embed" xlink:actuate="onLoad"/></draw:frame>la lampe brille
&lt;font inherit/inherit;;inherit;;transparent&gt;Pour un circuit donné, l'ordre des dipôles n'influence pas leur fonctionnement.&lt;/font&gt;</text:p><text:p text:style-name="Text_20_body"><draw:frame draw:style-name="media" draw:name="10" text:anchor-type="as-char" draw:z-index="10" svg:width="3.6247916666667cm" style:rel-width="100%" svg:height="2.8575cm" style:rel-height="scale"><draw:image xlink:href="Pictures/9dca5c24455e378e1f754847b53a0bba.png" xlink:type="simple" xlink:show="embed" xlink:actuate="onLoad"/></draw:frame> <draw:frame draw:style-name="media" draw:name="11" text:anchor-type="as-char" draw:z-index="11" svg:width="3.6247916666667cm" style:rel-width="100%" svg:height="2.8575cm" style:rel-height="scale"><draw:image xlink:href="Pictures/ddf9e006eb1ca598da05ebd0435d4a91.png" xlink:type="simple" xlink:show="embed" xlink:actuate="onLoad"/></draw:frame>
&lt;font inherit/inherit;;inherit;;transparent&gt;Il n'y a pas de courant dans les deux circuits quelle que soit la position de l'interrupteur.&lt;/font&gt;</text:p></table:table-cell></table:table-row></table:table></draw:text-box></draw:frame></text:p>
      <text:p text:style-name="Text_20_body">- Activité p 14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0::16:45</meta:creation-date>
    <dc:creator>Generated</dc:creator>
    <dc:date>2026-09-14T20::16:45</dc:date>
    <dc:language>en-US</dc:language>
    <meta:editing-cycles>1</meta:editing-cycles>
    <meta:editing-duration>PT0S</meta:editing-duration>
    <dc:title>5eme:2023-2024:07_11_23</dc:title>
  </office:meta>
</office:document-meta>
</file>