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ab9d40a925da71fd34dbf450dc0312.png"/>
  <manifest:file-entry manifest:media-type="image/png" manifest:full-path="Pictures/1684471b9cc9f94a7b7bb971ba0c1411.png"/>
  <manifest:file-entry manifest:media-type="image/png" manifest:full-path="Pictures/fc3d1d8fc83e72e734665ee5cda62961.png"/>
  <manifest:file-entry manifest:media-type="image/png" manifest:full-path="Pictures/848175c4b6e570207fecb2a8944078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03_06_24"/><text:bookmark-start text:name="__RefHeading___NoTitle_1"/><text:bookmark-start text:name="section"/>03/06/2024<text:bookmark-end text:name="__RefHeading___NoTitle_1"/><text:bookmark-end text:name="section"/></text:h>
      <text:h text:style-name="Heading_20_2" text:outline-level="2"><text:bookmark-start text:name="__RefHeading___correction_activite_p_47_2"/><text:bookmark-start text:name="correction_activite_p_47"/>1. Correction activité p 47<text:bookmark-end text:name="__RefHeading___correction_activite_p_47_2"/><text:bookmark-end text:name="correction_activite_p_47"/></text:h>
      <text:p text:style-name="Text_20_body"><draw:frame draw:style-name="media" draw:name="0" text:anchor-type="as-char" draw:z-index="0" svg:width="17.356666666667cm" style:rel-width="100%" svg:height="18.044583333333cm" style:rel-height="scale"><draw:image xlink:href="Pictures/a3ab9d40a925da71fd34dbf450dc0312.png" xlink:type="simple" xlink:show="embed" xlink:actuate="onLoad"/></draw:frame></text:p>
      <text:h text:style-name="Heading_20_2" text:outline-level="2"><text:bookmark-start text:name="__RefHeading___lecon_chp_iii_3"/><text:bookmark-start text:name="lecon_chp_iii"/>2. Leçon Chp III<text:bookmark-end text:name="__RefHeading___lecon_chp_iii_3"/><text:bookmark-end text:name="lecon_chp_iii"/></text:h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</text:p><text:h text:style-name="Heading_20_1" text:outline-level="1"><text:bookmark-start text:name="__RefHeading___chapitre_iiiles_melanges_et_dissolutions_4"/><text:bookmark-start text:name="chapitre_iiiles_melanges_et_dissolutions"/>Chapitre III : Les mélanges et dissolutions<text:bookmark-end text:name="__RefHeading___chapitre_iiiles_melanges_et_dissolutions_4"/><text:bookmark-end text:name="chapitre_iiiles_melanges_et_dissolutions"/></text:h><text:h text:style-name="Heading_20_2" text:outline-level="2"><text:bookmark-start text:name="__RefHeading___i._melanges_de_liquides_5"/><text:bookmark-start text:name="i._melanges_de_liquides"/>I. Mélanges de liquides<text:bookmark-end text:name="__RefHeading___i._melanges_de_liquides_5"/><text:bookmark-end text:name="i._melanges_de_liquides"/></text:h><text:p text:style-name="Text_20_body">L'eau et le sirop de fraise forment un mélange <text:span text:style-name="Strong_20_Emphasis">homogène</text:span>. On dit que ces deux liquides sont <text:span text:style-name="Strong_20_Emphasis">miscibles</text:span>.</text:p><text:p text:style-name="Text_20_body">L'eau et l'huile forment un mélange <text:span text:style-name="Strong_20_Emphasis">hétérogène</text:span>. On dit que ces deux liquides sont non <text:span text:style-name="Strong_20_Emphasis">miscibles</text:span>.</text:p><text:h text:style-name="Heading_20_2" text:outline-level="2"><text:bookmark-start text:name="__RefHeading___ii._dissolution_des_solides_6"/><text:bookmark-start text:name="ii._dissolution_des_solides"/>II. Dissolution des solides<text:bookmark-end text:name="__RefHeading___ii._dissolution_des_solides_6"/><text:bookmark-end text:name="ii._dissolution_des_solides"/></text:h><text:p text:style-name="Text_20_body">Quand on dissout du sel dans de l'eau, on obtient un <text:span text:style-name="Strong_20_Emphasis">mélange homogène</text:span> : une **solution aqueuse **de sel.</text:p><text:p text:style-name="Text_20_body">L'eau est le <text:span text:style-name="Strong_20_Emphasis">solvant</text:span> (liquide qui va dissoudre le solide).</text:p><text:p text:style-name="Text_20_body">Le sel est le **soluté ** (solide dissout par le solvant).</text:p><text:p text:style-name="Text_20_body">La masse se **conserve **lors d’une dissolution : m<text:span text:style-name="sub">soluté</text:span> + m<text:span text:style-name="sub">solvant</text:span> = m<text:span text:style-name="sub">mélange</text:span> &lt;sub&gt; homogène&lt;/sub&gt;</text:p><text:p text:style-name="Text_20_body">Il existe une <text:span text:style-name="Strong_20_Emphasis">masse maximale</text:span> de sel qu'on ne peut pas dépasser : la <text:span text:style-name="Strong_20_Emphasis">solubilité</text:span>. Au-delà, on ne peut plus dissoudre le sel dans l'eau (il reste solide dans l'eau), on dit que l'eau est **saturée **en sel.</text:p><text:p text:style-name="Text_20_body">Certains solides ne sont pas <text:span text:style-name="Strong_20_Emphasis">solubles **dans l'eau : le sable par exemple. On obtient un mélange *<text:span text:style-name="Emphasis">hétérogène*</text:span>.

Même expérience avec du sucre (expérience faite par Amine) :

<draw:frame draw:style-name="media" draw:name="1" text:anchor-type="as-char" draw:z-index="1" svg:width="16.933333333333cm" svg:height="12.7cm"><draw:image xlink:href="Pictures/1684471b9cc9f94a7b7bb971ba0c1411.png" xlink:type="simple" xlink:show="embed" xlink:actuate="onLoad"/></draw:frame>

m<text:span text:style-name="sub">eau</text:span> = 100g

<draw:frame draw:style-name="media" draw:name="2" text:anchor-type="as-char" draw:z-index="2" svg:width="16.933333333333cm" svg:height="12.7cm"><draw:image xlink:href="Pictures/fc3d1d8fc83e72e734665ee5cda62961.png" xlink:type="simple" xlink:show="embed" xlink:actuate="onLoad"/></draw:frame>

m<text:span text:style-name="sub">sucre</text:span> = 5g

<draw:frame draw:style-name="media" draw:name="3" text:anchor-type="as-char" draw:z-index="3" svg:width="16.933333333333cm" svg:height="12.7cm"><draw:image xlink:href="Pictures/848175c4b6e570207fecb2a894407896.png" xlink:type="simple" xlink:show="embed" xlink:actuate="onLoad"/></draw:frame>

m<text:span text:style-name="sub">eau</text:span> &lt;sub&gt; sucrée&lt;/sub&gt; = 105g

*<text:span text:style-name="Emphasis">La masse se conserve !</text:span>*
===== III. Dissolution des gaz =====

Les gaz sont **solubles **dans l'eau.

Dans les *<text:span text:style-name="Emphasis">boissons gazeuses*</text:span>, le *<text:span text:style-name="Emphasis">dioxyde de carbone</text:span>* est dissous dans l'eau. Le dioxyde de carbone trouble l'</text:span>eau de chaux**, c'est son test d'identification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34:59</meta:creation-date>
    <dc:creator>Generated</dc:creator>
    <dc:date>2026-09-07T18::34:59</dc:date>
    <dc:language>en-US</dc:language>
    <meta:editing-cycles>1</meta:editing-cycles>
    <meta:editing-duration>PT0S</meta:editing-duration>
    <dc:title>5eme:2023-2024:03_06_24</dc:title>
  </office:meta>
</office:document-meta>
</file>