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9d9dea9d89acb7b86d54a4cb605279.png"/>
  <manifest:file-entry manifest:media-type="image/png" manifest:full-path="Pictures/694597c76976639a1f02839d375bb1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media" draw:name="0" text:anchor-type="as-char" draw:z-index="0" svg:width="23.547916666667cm" style:rel-width="100%" svg:height="11.059583333333cm" style:rel-height="scale"><draw:image xlink:href="Pictures/3f9d9dea9d89acb7b86d54a4cb605279.png" xlink:type="simple" xlink:show="embed" xlink:actuate="onLoad"/></draw:frame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tat initial : molécules d'eau</text:p><text:p text:style-name="Text_20_body">Etat final : molécules d'eau</text:p><text:p text:style-name="Text_20_body">→ Transformation physique</text:p><text:p text:style-name="Text_20_body">2. Etat initial : molécules d'eau et de sucre</text:p><text:p text:style-name="Text_20_body">Etat final : molécules d'eau et de sucre mélangées</text:p><text:p text:style-name="Text_20_body">→ Transformation physique</text:p><text:p text:style-name="Text_20_body">3. Etat initial : “molécules” de fer</text:p><text:p text:style-name="Text_20_body">Etat final : molécules de rouille (changement de couleur et d'aspect)</text:p><text:p text:style-name="Text_20_body">→ Transformation chimique</text:p><text:p text:style-name="Text_20_body">4. Etat initial : “molécules” de raisin</text:p><text:p text:style-name="Text_20_body">Etat final : “molécules” de vin avec de nouvelles molécules, moins de sucre</text:p><text:p text:style-name="Text_20_body">→ Transformation chimique</text:p><text:p text:style-name="Text_20_body">5. Etat initial : molécules d’œuf cru</text:p><text:p text:style-name="Text_20_body">Etat final : molécules d’œuf cuit</text:p><text:p text:style-name="Text_20_body">→ Transformation chimique</text:p></table:table-cell></table:table-row></table:table></draw:text-box></draw:frame></text:p>
      <text:h text:style-name="Heading_20_2" text:outline-level="2"><text:bookmark-start text:name="__RefHeading___travail_a_faire_sur_elea_3"/><text:bookmark-start text:name="travail_a_faire_sur_elea"/>2. Travail à faire sur ELEA<text:bookmark-end text:name="__RefHeading___travail_a_faire_sur_elea_3"/><text:bookmark-end text:name="travail_a_faire_sur_elea"/></text:h>
      <text:p text:style-name="Text_20_body">Chapitre III : les transformations chimiques et la pollution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https://nuage03.apps.education.fr/index.php/s/SCqXQWaAR9a2pBt</text:p>
      <text:p text:style-name="Text_20_body"><draw:frame draw:style-name="media" draw:name="1" text:anchor-type="as-char" draw:z-index="1" svg:width="23.230416666667cm" style:rel-width="100%" svg:height="15.954375cm" style:rel-height="scale"><draw:image xlink:href="Pictures/694597c76976639a1f02839d375bb141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toute la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44</meta:creation-date>
    <dc:creator>Generated</dc:creator>
    <dc:date>2026-09-01T09::05:44</dc:date>
    <dc:language>en-US</dc:language>
    <meta:editing-cycles>1</meta:editing-cycles>
    <meta:editing-duration>PT0S</meta:editing-duration>
    <dc:title>4eme20252026:seance_7</dc:title>
  </office:meta>
</office:document-meta>
</file>