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20252026:seance_6"/><text:bookmark-start text:name="__RefHeading___seance_6_1"/><text:bookmark-start text:name="seance_6"/>Séance 6<text:bookmark-end text:name="__RefHeading___seance_6_1"/><text:bookmark-end text:name="seance_6"/></text:h>
      <text:h text:style-name="Heading_20_2" text:outline-level="2"><text:bookmark-start text:name="__RefHeading___correction_des_exercices_2"/><text:bookmark-start text:name="correction_des_exercices"/>1. Correction des exercices<text:bookmark-end text:name="__RefHeading___correction_des_exercices_2"/><text:bookmark-end text:name="correction_des_exercices"/></text:h>
      <text:p text:style-name="Text_20_body">En bas de cette feuille :</text:p>
      <text:p text:style-name="Text_20_body">https://nuage03.apps.education.fr/index.php/s/Q4F6MbbZXida2XL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6::48:32</meta:creation-date>
    <dc:creator>Generated</dc:creator>
    <dc:date>2026-08-24T06::48:32</dc:date>
    <dc:language>en-US</dc:language>
    <meta:editing-cycles>1</meta:editing-cycles>
    <meta:editing-duration>PT0S</meta:editing-duration>
    <dc:title>4eme20252026:seance_6</dc:title>
  </office:meta>
</office:document-meta>
</file>