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f843b1abcda6f888adc4d58b1cac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5"/><text:bookmark-start text:name="__RefHeading___seance_3_1"/><text:bookmark-start text:name="seance_3"/>Séance 3<text:bookmark-end text:name="__RefHeading___seance_3_1"/><text:bookmark-end text:name="seance_3"/></text:h>
      <text:h text:style-name="Heading_20_2" text:outline-level="2"><text:bookmark-start text:name="__RefHeading___correction_du_ds_2"/><text:bookmark-start text:name="correction_du_ds"/>0. Correction du DS<text:bookmark-end text:name="__RefHeading___correction_du_ds_2"/><text:bookmark-end text:name="correction_du_ds"/></text:h>
      <text:h text:style-name="Heading_20_2" text:outline-level="2"><text:bookmark-start text:name="__RefHeading___travail_a_faire_sur_l_histoire_de_l_etude_de_l_air_3"/><text:bookmark-start text:name="travail_a_faire_sur_l_histoire_de_l_etude_de_l_air"/>1. Travail à faire sur l'histoire de l'étude de l'air<text:bookmark-end text:name="__RefHeading___travail_a_faire_sur_l_histoire_de_l_etude_de_l_air_3"/><text:bookmark-end text:name="travail_a_faire_sur_l_histoire_de_l_etude_de_l_air"/></text:h>
      <text:p text:style-name="Text_20_body">À faire sur ELEA</text:p>
      <text:h text:style-name="Heading_20_2" text:outline-level="2"><text:bookmark-start text:name="__RefHeading___chp_iique_trouve-t-on_dans_l_air_4"/><text:bookmark-start text:name="chp_iique_trouve-t-on_dans_l_air"/>2. Chp II : Que trouve-t-on dans l'air ?<text:bookmark-end text:name="__RefHeading___chp_iique_trouve-t-on_dans_l_air_4"/><text:bookmark-end text:name="chp_iique_trouve-t-on_dans_l_air"/></text:h>
      <text:p text:style-name="Text_20_body">https://nuage03.apps.education.fr/index.php/s/5NcTg5AroyZLYjz</text:p>
      <text:p text:style-name="Text_20_body"><draw:frame draw:style-name="media" draw:name="0" text:anchor-type="as-char" draw:z-index="0" svg:width="27.013958333333cm" style:rel-width="100%" svg:height="24.553333333333cm" style:rel-height="scale"><draw:image xlink:href="Pictures/9ef843b1abcda6f888adc4d58b1cacd0.png" xlink:type="simple" xlink:show="embed" xlink:actuate="onLoad"/></draw:frame></text:p>
      <text:p text:style-name="Text_20_body">Masse d'1,6L d'air :</text:p>
      <text:p text:style-name="Text_20_body">359 - 357,1 = 1,9 g</text:p>
      <text:p text:style-name="Text_20_body">Masse d'1L d'air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masse en g</text:p>
          </table:table-cell>
          <table:table-cell office:value-type="string" table:style-name="tablecell">
            <text:p text:style-name="tablealignleft">volume en L</text:p>
          </table:table-cell>
        </table:table-row>
        <table:table-row>
          <table:table-cell office:value-type="string" table:style-name="tablecell">
            <text:p text:style-name="tablealignleft">1,9 g</text:p>
          </table:table-cell>
          <table:table-cell office:value-type="string" table:style-name="tablecell">
            <text:p text:style-name="tablealignleft">1,6 L</text:p>
          </table:table-cell>
        </table:table-row>
        <table:table-row>
          <table:table-cell office:value-type="string" table:style-name="tablecell">
            <text:p text:style-name="tablealignleft">? g</text:p>
          </table:table-cell>
          <table:table-cell office:value-type="string" table:style-name="tablecell">
            <text:p text:style-name="tablealignleft">1 L</text:p>
          </table:table-cell>
        </table:table-row>
      </table:table>
      <text:p text:style-name="Text_20_body"> environ</text:p>
      <text:p text:style-name="Text_20_body">La masse d'1L d'air est d'environ 1 g</text:p>
      <text:p text:style-name="Text_20_body">Rappel : la masse d'1L d'eau est de 1000 g</text:p>
      <text:h text:style-name="Heading_20_2" text:outline-level="2"><text:bookmark-start text:name="__RefHeading___a_faire_pour_la_semaine_prochaine_5"/><text:bookmark-start text:name="a_faire_pour_la_semaine_prochaine"/>3. A faire pour la semaine prochaine<text:bookmark-end text:name="__RefHeading___a_faire_pour_la_semaine_prochaine_5"/><text:bookmark-end text:name="a_faire_pour_la_semaine_prochaine"/></text:h>
      <text:p text:style-name="Text_20_body">En bas de cette feuille :</text:p>
      <text:p text:style-name="Text_20_body">https://nuage03.apps.education.fr/index.php/s/5NcTg5AroyZLYjz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9:33</meta:creation-date>
    <dc:creator>Generated</dc:creator>
    <dc:date>2026-08-24T06::49:33</dc:date>
    <dc:language>en-US</dc:language>
    <meta:editing-cycles>1</meta:editing-cycles>
    <meta:editing-duration>PT0S</meta:editing-duration>
    <dc:title>4eme20252026:seance_5</dc:title>
  </office:meta>
</office:document-meta>
</file>