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3e0cb24b8dd4d4629b2583ca610543.png"/>
  <manifest:file-entry manifest:media-type="image/png" manifest:full-path="Pictures/c95299b9c06cb87dbb4a547e1cabbc08.png"/>
  <manifest:file-entry manifest:media-type="image/png" manifest:full-path="Pictures/d88b9a48a181ec8dafb620ba94fd479b.png"/>
  <manifest:file-entry manifest:media-type="image/png" manifest:full-path="Pictures/105802d5623c5237a4b440f6dce815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9b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media" draw:name="0" text:anchor-type="as-char" draw:z-index="0" svg:width="21.034375cm" style:rel-width="100%" svg:height="15.531041666667cm" style:rel-height="scale"><draw:image xlink:href="Pictures/b63e0cb24b8dd4d4629b2583ca610543.png" xlink:type="simple" xlink:show="embed" xlink:actuate="onLoad"/></draw:frame></text:p>
      <text:p text:style-name="Text_20_body"><draw:frame draw:style-name="media" draw:name="1" text:anchor-type="as-char" draw:z-index="1" svg:width="27.966458333333cm" style:rel-width="100%" svg:height="13.49375cm" style:rel-height="scale"><draw:image xlink:href="Pictures/c95299b9c06cb87dbb4a547e1cabbc08.png" xlink:type="simple" xlink:show="embed" xlink:actuate="onLoad"/></draw:frame></text:p>
      <text:p text:style-name="Text_20_body"><draw:frame draw:style-name="media" draw:name="2" text:anchor-type="as-char" draw:z-index="2" svg:width="40.3225cm" style:rel-width="100%" svg:height="19.499791666667cm" style:rel-height="scale"><draw:image xlink:href="Pictures/d88b9a48a181ec8dafb620ba94fd479b.png" xlink:type="simple" xlink:show="embed" xlink:actuate="onLoad"/></draw:frame></text:p>
      <text:p text:style-name="Text_20_body"><draw:frame draw:style-name="media" draw:name="3" text:anchor-type="as-char" draw:z-index="3" svg:width="40.878125cm" style:rel-width="100%" svg:height="19.473333333333cm" style:rel-height="scale"><draw:image xlink:href="Pictures/105802d5623c5237a4b440f6dce81552.png" xlink:type="simple" xlink:show="embed" xlink:actuate="onLoad"/></draw:frame>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DS sur toute l'électri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19:09</meta:creation-date>
    <dc:creator>Generated</dc:creator>
    <dc:date>2026-09-07T15::19:09</dc:date>
    <dc:language>en-US</dc:language>
    <meta:editing-cycles>1</meta:editing-cycles>
    <meta:editing-duration>PT0S</meta:editing-duration>
    <dc:title>4eme20252026:seance_29b</dc:title>
  </office:meta>
</office:document-meta>
</file>