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8"/><text:bookmark-start text:name="__RefHeading___seance_28_1"/><text:bookmark-start text:name="seance_28"/>Séance 28<text:bookmark-end text:name="__RefHeading___seance_28_1"/><text:bookmark-end text:name="seance_28"/></text:h>
      <text:h text:style-name="Heading_20_2" text:outline-level="2"><text:bookmark-start text:name="__RefHeading___test_u_i_et_adaptation_2"/><text:bookmark-start text:name="test_u_i_et_adaptation"/>1. Test U, I et adaptation<text:bookmark-end text:name="__RefHeading___test_u_i_et_adaptation_2"/><text:bookmark-end text:name="test_u_i_et_adaptation"/></text:h>
      <text:h text:style-name="Heading_20_2" text:outline-level="2"><text:bookmark-start text:name="__RefHeading___lecon_sur_les_lois_de_la_tension_et_l_intensite_3"/><text:bookmark-start text:name="lecon_sur_les_lois_de_la_tension_et_l_intensite"/>2. Leçon sur les lois de la tension et l'intensité<text:bookmark-end text:name="__RefHeading___lecon_sur_les_lois_de_la_tension_et_l_intensite_3"/><text:bookmark-end text:name="lecon_sur_les_lois_de_la_tension_et_l_intens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00:19</meta:creation-date>
    <dc:creator>Generated</dc:creator>
    <dc:date>2026-08-24T06::00:19</dc:date>
    <dc:language>en-US</dc:language>
    <meta:editing-cycles>1</meta:editing-cycles>
    <meta:editing-duration>PT0S</meta:editing-duration>
    <dc:title>4eme20252026:seance_28</dc:title>
  </office:meta>
</office:document-meta>
</file>