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c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h text:style-name="Heading_20_2" text:outline-level="2"><text:bookmark-start text:name="__RefHeading___exercice_3"/><text:bookmark-start text:name="exercice"/>2. Exercice<text:bookmark-end text:name="__RefHeading___exercice_3"/><text:bookmark-end text:name="exercice"/></text:h>
      <text:p text:style-name="Text_20_body">Exercice 1</text:p>
      <text:p text:style-name="Text_20_body">https://nuage03.apps.education.fr/index.php/s/22pYCMY3HCwndpx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Faire le travail en électricité sur ELEA :</text:p>
      <text:p text:style-name="Text_20_body">- révisions 5ème</text:p>
      <text:p text:style-name="Text_20_body">- 4ème Chap IX Tension et intensité</text:p>
      <text:p text:style-name="Text_20_body">- faire l'exercice 1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14:25</meta:creation-date>
    <dc:creator>Generated</dc:creator>
    <dc:date>2026-09-07T17::14:25</dc:date>
    <dc:language>en-US</dc:language>
    <meta:editing-cycles>1</meta:editing-cycles>
    <meta:editing-duration>PT0S</meta:editing-duration>
    <dc:title>4eme20252026:seance_25c</dc:title>
  </office:meta>
</office:document-meta>
</file>