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  <manifest:file-entry manifest:media-type="image/png" manifest:full-path="Pictures/2267bbb64be63478988088bc1d231f80.png"/>
  <manifest:file-entry manifest:media-type="image/png" manifest:full-path="Pictures/6652f153c9f817f7dc5805cd3db727e5.png"/>
  <manifest:file-entry manifest:media-type="image/png" manifest:full-path="Pictures/156cdddca029d060fed71f56a71ae145.png"/>
  <manifest:file-entry manifest:media-type="image/png" manifest:full-path="Pictures/88375a1a49f086cd3ca30b3029438563.png"/>
  <manifest:file-entry manifest:media-type="image/png" manifest:full-path="Pictures/854dc780f51c8cecd661ea4c314ba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5b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hap_ix_la_tension_et_l_intensite_2"/><text:bookmark-start text:name="chap_ix_la_tension_et_l_intensite"/>1. Chap IX La tension et l'intensité<text:bookmark-end text:name="__RefHeading___chap_ix_la_tension_et_l_intensite_2"/><text:bookmark-end text:name="chap_ix_la_tension_et_l_intensite"/></text:h>
      <text:p text:style-name="Text_20_body">https://nuage03.apps.education.fr/index.php/s/qwYrXmncrQ8kRHt</text:p>
      <text:p text:style-name="Text_20_body">(pour compléter les valeurs, il faut aller sur ELEA)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p text:style-name="Text_20_body"><draw:frame draw:style-name="media" draw:name="2" text:anchor-type="as-char" draw:z-index="2" svg:width="22.5425cm" style:rel-width="100%" svg:height="9.286875cm" style:rel-height="scale"><draw:image xlink:href="Pictures/2267bbb64be63478988088bc1d231f80.png" xlink:type="simple" xlink:show="embed" xlink:actuate="onLoad"/></draw:frame></text:p>
      <text:p text:style-name="Text_20_body"><draw:frame draw:style-name="media" draw:name="3" text:anchor-type="as-char" draw:z-index="3" svg:width="21.457708333333cm" style:rel-width="100%" svg:height="8.09625cm" style:rel-height="scale"><draw:image xlink:href="Pictures/6652f153c9f817f7dc5805cd3db727e5.png" xlink:type="simple" xlink:show="embed" xlink:actuate="onLoad"/></draw:frame></text:p>
      <text:p text:style-name="Text_20_body"><draw:frame draw:style-name="media" draw:name="4" text:anchor-type="as-char" draw:z-index="4" svg:width="23.151041666667cm" style:rel-width="100%" svg:height="14.234583333333cm" style:rel-height="scale"><draw:image xlink:href="Pictures/156cdddca029d060fed71f56a71ae145.png" xlink:type="simple" xlink:show="embed" xlink:actuate="onLoad"/></draw:frame></text:p>
      <text:p text:style-name="Text_20_body"><draw:frame draw:style-name="media" draw:name="5" text:anchor-type="as-char" draw:z-index="5" svg:width="20.346458333333cm" style:rel-width="100%" svg:height="25.135416666667cm" style:rel-height="scale"><draw:image xlink:href="Pictures/88375a1a49f086cd3ca30b3029438563.png" xlink:type="simple" xlink:show="embed" xlink:actuate="onLoad"/></draw:frame></text:p>
      <text:p text:style-name="Text_20_body"><draw:frame draw:style-name="media" draw:name="6" text:anchor-type="as-char" draw:z-index="6" svg:width="21.11375cm" style:rel-width="100%" svg:height="27.569583333333cm" style:rel-height="scale"><draw:image xlink:href="Pictures/854dc780f51c8cecd661ea4c314baac6.png" xlink:type="simple" xlink:show="embed" xlink:actuate="onLoad"/></draw:frame></text:p>
      <text:h text:style-name="Heading_20_2" text:outline-level="2"><text:bookmark-start text:name="__RefHeading___a_faire_pour_la_prochaine_fois_3"/><text:bookmark-start text:name="a_faire_pour_la_prochaine_fois"/>2. A faire pour la prochaine fois<text:bookmark-end text:name="__RefHeading___a_faire_pour_la_prochaine_fois_3"/><text:bookmark-end text:name="a_faire_pour_la_prochaine_fois"/></text:h>
      <text:p text:style-name="Text_20_body">Faire le travail en électricité sur ELEA (tension, intensité et adaptation)</text:p>
      <text:p text:style-name="Text_20_body">Bien apprendre sa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9:37</meta:creation-date>
    <dc:creator>Generated</dc:creator>
    <dc:date>2026-09-07T15::59:37</dc:date>
    <dc:language>en-US</dc:language>
    <meta:editing-cycles>1</meta:editing-cycles>
    <meta:editing-duration>PT0S</meta:editing-duration>
    <dc:title>4eme20252026:seance_25b</dc:title>
  </office:meta>
</office:document-meta>
</file>