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ds_mecanique_2"/><text:bookmark-start text:name="ds_mecanique"/>1. DS Mécanique<text:bookmark-end text:name="__RefHeading___ds_mecanique_2"/><text:bookmark-end text:name="ds_mecanique"/></text:h>
      <text:h text:style-name="Heading_20_2" text:outline-level="2"><text:bookmark-start text:name="__RefHeading___revisions_de_5eme_pour_ceux_qui_ne_les_ont_pas_faites_3"/><text:bookmark-start text:name="revisions_de_5eme_pour_ceux_qui_ne_les_ont_pas_faites"/>2. Révisions de 5ème pour ceux qui ne les ont pas faites<text:bookmark-end text:name="__RefHeading___revisions_de_5eme_pour_ceux_qui_ne_les_ont_pas_faites_3"/><text:bookmark-end text:name="revisions_de_5eme_pour_ceux_qui_ne_les_ont_pas_faites"/></text:h>
      <text:h text:style-name="Heading_20_2" text:outline-level="2"><text:bookmark-start text:name="__RefHeading___chap_ixla_tension_et_l_intensite_4"/><text:bookmark-start text:name="chap_ixla_tension_et_l_intensite"/>3. Chap IX : La tension et l'intensité<text:bookmark-end text:name="__RefHeading___chap_ixla_tension_et_l_intensite_4"/><text:bookmark-end text:name="chap_ixla_tension_et_l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40:17</meta:creation-date>
    <dc:creator>Generated</dc:creator>
    <dc:date>2026-08-10T11::40:17</dc:date>
    <dc:language>en-US</dc:language>
    <meta:editing-cycles>1</meta:editing-cycles>
    <meta:editing-duration>PT0S</meta:editing-duration>
    <dc:title>4eme20252026:seance_24</dc:title>
  </office:meta>
</office:document-meta>
</file>