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8b222a4b003612fd8d21deab0f41fd.png"/>
  <manifest:file-entry manifest:media-type="image/png" manifest:full-path="Pictures/67abe494bd3124b12a5fec6bc223aa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15"/><text:bookmark-start text:name="__RefHeading___seance_15_1"/><text:bookmark-start text:name="seance_15"/>Séance 15<text:bookmark-end text:name="__RefHeading___seance_15_1"/><text:bookmark-end text:name="seance_15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draw:frame draw:style-name="media" draw:name="0" text:anchor-type="as-char" draw:z-index="0" svg:width="12.197291666667cm" svg:height="9.9747916666667cm"><draw:image xlink:href="Pictures/368b222a4b003612fd8d21deab0f41fd.png" xlink:type="simple" xlink:show="embed" xlink:actuate="onLoad"/></draw:frame></text:p>
      <text:p text:style-name="Text_20_body"><draw:frame draw:style-name="media" draw:name="1" text:anchor-type="as-char" draw:z-index="1" svg:width="12.197291666667cm" svg:height="9.9747916666667cm"><draw:image xlink:href="Pictures/368b222a4b003612fd8d21deab0f41fd.png" xlink:type="simple" xlink:show="embed" xlink:actuate="onLoad"/></draw:frame></text:p>
      <text:h text:style-name="Heading_20_2" text:outline-level="2"><text:bookmark-start text:name="__RefHeading___revisions_de_mecanique_presentation_travail_a_faire_plus_tard_3"/><text:bookmark-start text:name="revisions_de_mecanique_presentation_travail_a_faire_plus_tard"/>2. Révisions de mécanique (présentation, travail à faire plus tard)<text:bookmark-end text:name="__RefHeading___revisions_de_mecanique_presentation_travail_a_faire_plus_tard_3"/><text:bookmark-end text:name="revisions_de_mecanique_presentation_travail_a_faire_plus_tard"/></text:h>
      <text:p text:style-name="Text_20_body">Niveau 5eme sur ELEA (il est fortement conseillé de faire un résumé de ce qui a été vu dans ELEA - résumé à mettre côté leçon après avoir noté “révisions”</text:p>
      <text:p text:style-name="Text_20_body">Un test de connaissance sera fait la semaine prochaine.</text:p>
      <text:p text:style-name="Text_20_body"><draw:frame draw:style-name="media" draw:name="2" text:anchor-type="as-char" draw:z-index="2" svg:width="12.197291666667cm" svg:height="9.9747916666667cm"><draw:image xlink:href="Pictures/368b222a4b003612fd8d21deab0f41fd.png" xlink:type="simple" xlink:show="embed" xlink:actuate="onLoad"/></draw:frame></text:p>
      <text:h text:style-name="Heading_20_2" text:outline-level="2"><text:bookmark-start text:name="__RefHeading___tp_fizziq_4"/><text:bookmark-start text:name="tp_fizziq"/>3. TP Fizziq<text:bookmark-end text:name="__RefHeading___tp_fizziq_4"/><text:bookmark-end text:name="tp_fizziq"/></text:h>
      <text:p text:style-name="Text_20_body">Travail à faire en binôme. ( Mode d'emploi )</text:p>
      <text:p text:style-name="Text_20_body">- Enregistrer un mouvement en vidéo ou prendre la vidéo ici : https://nuage03.apps.education.fr/index.php/s/ZDfBtMdYNrmMadr</text:p>
      <text:p text:style-name="Text_20_body">- Traiter la vidéo pour obtenir un cahier qui ressemble à ceci :</text:p>
      <text:p text:style-name="Text_20_body">(Noms des élèves, type de mouvement, photo du traitement et graphique V fonction de t)</text:p>
      <text:p text:style-name="Text_20_body"><draw:frame draw:style-name="media" draw:name="3" text:anchor-type="as-char" draw:z-index="3" svg:width="12.461875cm" svg:height="18.626666666667cm"><draw:image xlink:href="Pictures/67abe494bd3124b12a5fec6bc223aa18.png" xlink:type="simple" xlink:show="embed" xlink:actuate="onLoad"/></draw:frame></text:p>
      <text:p text:style-name="Text_20_body">- faire cela pour un mouvement rectiligne accéléré, ralenti et uniforme</text:p>
      <text:p text:style-name="Text_20_body">- envoyer le travail sous forme de PDF en utilisant le casier de collecte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DS sur les révisions de l'année dernière (il est conseillé de faire les révisions sur ELEA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44:04</meta:creation-date>
    <dc:creator>Generated</dc:creator>
    <dc:date>2026-08-28T08::44:04</dc:date>
    <dc:language>en-US</dc:language>
    <meta:editing-cycles>1</meta:editing-cycles>
    <meta:editing-duration>PT0S</meta:editing-duration>
    <dc:title>4eme20252026:seance_15</dc:title>
  </office:meta>
</office:document-meta>
</file>