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1d977b781aec4b59eab3782d11753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tp_masse_volumique_3"/><text:bookmark-start text:name="tp_masse_volumique"/>2. TP masse volumique<text:bookmark-end text:name="__RefHeading___tp_masse_volumique_3"/><text:bookmark-end text:name="tp_masse_volumique"/></text:h>
      <text:p text:style-name="Text_20_body">https://nuage03.apps.education.fr/index.php/s/ofnBHtA6c4HM8Xr</text:p>
      <text:p text:style-name="Text_20_body"><draw:frame draw:style-name="media" draw:name="0" text:anchor-type="as-char" draw:z-index="0" svg:width="16.589375cm" svg:height="20.293541666667cm"><draw:image xlink:href="Pictures/31d977b781aec4b59eab3782d117539e.png" xlink:type="simple" xlink:show="embed" xlink:actuate="onLoad"/></draw:frame>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https://nuage03.apps.education.fr/index.php/s/Dzn8EkfgjYoaAnn</text:p>
      <text:p text:style-name="Text_20_body"><draw:frame draw:style-name="media" draw:name="1" text:anchor-type="as-char" draw:z-index="1" svg:width="16.589375cm" svg:height="20.293541666667cm"><draw:image xlink:href="Pictures/31d977b781aec4b59eab3782d117539e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Exercices à faire</text:p>
      <text:p text:style-name="Text_20_body">https://nuage03.apps.education.fr/index.php/s/agMB93qyDtER8xj</text:p>
      <text:p text:style-name="Text_20_body"><draw:frame draw:style-name="media" draw:name="2" text:anchor-type="as-char" draw:z-index="2" svg:width="16.589375cm" svg:height="20.293541666667cm"><draw:image xlink:href="Pictures/31d977b781aec4b59eab3782d117539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12:13</meta:creation-date>
    <dc:creator>Generated</dc:creator>
    <dc:date>2026-09-16T18::12:13</dc:date>
    <dc:language>en-US</dc:language>
    <meta:editing-cycles>1</meta:editing-cycles>
    <meta:editing-duration>PT0S</meta:editing-duration>
    <dc:title>4eme20252026:seance_14</dc:title>
  </office:meta>
</office:document-meta>
</file>