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d34dbbb0d44c5aa5896e1b4a87cc29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10"/><text:bookmark-start text:name="__RefHeading___seance_10_1"/><text:bookmark-start text:name="seance_10"/>Séance 10<text:bookmark-end text:name="__RefHeading___seance_10_1"/><text:bookmark-end text:name="seance_10"/></text:h>
      <text:h text:style-name="Heading_20_2" text:outline-level="2"><text:bookmark-start text:name="__RefHeading___correction_exercice_2"/><text:bookmark-start text:name="correction_exercice"/>1. Correction exercice<text:bookmark-end text:name="__RefHeading___correction_exercice_2"/><text:bookmark-end text:name="correction_exercice"/></text:h>
      <text:p text:style-name="Text_20_body"><text:span text:style-name="Strong_20_Emphasis">Exercice 1</text:span></text:p>
      <text:p text:style-name="Text_20_body">1. Un gaz à effet de serre garde une partie de la chaleur autour de la Terre, au lieu de la laisser repartir complètement dans l’espace.</text:p>
      <text:p text:style-name="Text_20_body">2. Parce qu’il réchauffe la planète : grâce à lui, la température moyenne est d’environ +15 °C.<text:line-break/>
Sans cet effet, il ferait autour de –18 °C, la Terre serait beaucoup trop froide pour la vie telle qu’on la connaît.</text:p>
      <text:p text:style-name="Text_20_body">3. - La combustion de carburants fossiles (charbon, pétrole, gaz) dans les usines, les voitures, les centrales…</text:p>
      <text:p text:style-name="Text_20_body">- L’utilisation d’engrais en agriculture.</text:p>
      <text:p text:style-name="Text_20_body">- Certains procédés industriels.</text:p>
      <text:p text:style-name="Text_20_body">Tout cela augmente la quantité de gaz à effet de serre dans l’atmosphère.</text:p>
      <text:p text:style-name="Text_20_body">4. Le PRG est un nombre qui indique à quel point un gaz réchauffe l’atmosphère par rapport au dioxyde de carbone.<text:line-break/>
Il sert à comparer l’importance des différents gaz à effet de serre pour le climat.</text:p>
      <text:p text:style-name="Text_20_body">5. Parce que pour la même quantité, ils réchauffent beaucoup plus que le dioxyde de carbone :</text:p>
      <text:p text:style-name="Text_20_body">- le méthane réchauffe environ 25 fois plus,</text:p>
      <text:p text:style-name="Text_20_body">- le protoxyde d’azote réchauffe environ 298 fois plus.</text:p>
      <text:p text:style-name="Text_20_body">Donc même s’ils sont moins présents, ils ont un effet très fort sur le climat.</text:p>
      <text:p text:style-name="Text_20_body">Exercice 2</text:p>
      <text:p text:style-name="Text_20_body">1. On a 12 g de carbone et 32 g de dioxygène dans un récipient fermé.</text:p>
      <text:p text:style-name="Text_20_body">Masse de dioxyde de carbone obtenue</text:p>
      <text:p text:style-name="Text_20_body">On part de 12 g + 32 g = 44 g de matières au total.<text:line-break/>
Lors de la combustion, le carbone et le dioxygène se transforment en dioxyde de carbone, mais rien ne se perd, rien ne se crée : La masse totale reste la même.</text:p>
      <text:p text:style-name="Text_20_body">On obtient donc 44 g de dioxyde de carbone.</text:p>
      <text:p text:style-name="Text_20_body">2. Que se passe-t-il si le bocal est ouvert ?</text:p>
      <text:p text:style-name="Text_20_body">Si le bocal est ouvert après la combustion, le dioxyde de carbone peut s’échapper dans l’air.<text:line-break/>
La balance ne pèse plus tout le gaz :</text:p>
      <text:p text:style-name="Text_20_body">La masse mesurée diminue.</text:p>
      <text:p text:style-name="Text_20_body">En réalité, la masse totale (bocal + gaz + air autour) reste constante, mais on ne la pèse plus entièrement.</text:p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https://nuage03.apps.education.fr/index.php/s/gwDDWee2LYAx7BG</text:p>
      <text:p text:style-name="Text_20_body"><draw:frame draw:style-name="media" draw:name="0" text:anchor-type="as-char" draw:z-index="0" svg:width="21.986875cm" style:rel-width="100%" svg:height="30.188958333333cm" style:rel-height="scale"><draw:image xlink:href="Pictures/dd34dbbb0d44c5aa5896e1b4a87cc290.png" xlink:type="simple" xlink:show="embed" xlink:actuate="onLoad"/></draw:frame></text:p>
      <text:h text:style-name="Heading_20_2" text:outline-level="2"><text:bookmark-start text:name="__RefHeading___a_faire_pour_la_prochaine_fois_4"/><text:bookmark-start text:name="a_faire_pour_la_prochaine_fois"/>3. À faire pour la prochaine fois<text:bookmark-end text:name="__RefHeading___a_faire_pour_la_prochaine_fois_4"/><text:bookmark-end text:name="a_faire_pour_la_prochaine_fois"/></text:h>
      <text:p text:style-name="Text_20_body">Apprendre la leçon</text:p>
      <text:p text:style-name="Text_20_body">Pour s'entrainer : https://www.physix.fr/Anki_4eme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6::49:24</meta:creation-date>
    <dc:creator>Generated</dc:creator>
    <dc:date>2026-08-24T06::49:24</dc:date>
    <dc:language>en-US</dc:language>
    <meta:editing-cycles>1</meta:editing-cycles>
    <meta:editing-duration>PT0S</meta:editing-duration>
    <dc:title>4eme20252026:seance_10</dc:title>
  </office:meta>
</office:document-meta>
</file>