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db2e94b932b44e78df3d84dd81ba78.png"/>
  <manifest:file-entry manifest:media-type="image/png" manifest:full-path="Pictures/daadd0a0fe4d1e048df8cb3547f1ac3d.png"/>
  <manifest:file-entry manifest:media-type="image/png" manifest:full-path="Pictures/d85c06d167f225cbc554e11ecb57d518.png"/>
  <manifest:file-entry manifest:media-type="image/png" manifest:full-path="Pictures/998178bfea9aa2d2e8b6c5262a15e1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0.86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90520234c4a"/><text:bookmark-start text:name="__RefHeading___semaine_du_29_05_2023_4c_4a_1"/><text:bookmark-start text:name="semaine_du_29_05_2023_4c_4a"/>Semaine du 29/05/2023 4C 4A<text:bookmark-end text:name="__RefHeading___semaine_du_29_05_2023_4c_4a_1"/><text:bookmark-end text:name="semaine_du_29_05_2023_4c_4a"/></text:h>
      <text:h text:style-name="Heading_20_2" text:outline-level="2"><text:bookmark-start text:name="__RefHeading___test_sur_polluants_et_rechauffement_climatique_et_molecules_2"/><text:bookmark-start text:name="test_sur_polluants_et_rechauffement_climatique_et_molecules"/>1. Test sur polluants et réchauffement climatique et molécules<text:bookmark-end text:name="__RefHeading___test_sur_polluants_et_rechauffement_climatique_et_molecules_2"/><text:bookmark-end text:name="test_sur_polluants_et_rechauffement_climatique_et_molecules"/></text:h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<draw:frame draw:style-name="PluginODTAutoStyle_Frame_1_text_frame" draw:name="Frame1" text:anchor-type="paragraph" svg:width="430.86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modelisation_d_une_transformation_chimique_4"/><text:bookmark-start text:name="ii._modelisation_d_une_transformation_chimique"/>II. Modélisation d'une transformation chimique<text:bookmark-end text:name="__RefHeading___ii._modelisation_d_une_transformation_chimique_4"/><text:bookmark-end text:name="ii._modelisation_d_une_transformation_chimique"/></text:h><text:h text:style-name="Heading_20_3" text:outline-level="3"><text:bookmark-start text:name="__RefHeading___la_masse_et_la_reaction_chimique_5"/><text:bookmark-start text:name="la_masse_et_la_reaction_chimique"/>1. La masse et la réaction chimique<text:bookmark-end text:name="__RefHeading___la_masse_et_la_reaction_chimique_5"/><text:bookmark-end text:name="la_masse_et_la_reaction_chimique"/></text:h><text:p text:style-name="Text_20_body"><draw:frame draw:style-name="media" draw:name="0" text:anchor-type="as-char" draw:z-index="0" svg:width="13.043958333333cm" svg:height="7.2760416666667cm"><draw:image xlink:href="Pictures/97db2e94b932b44e78df3d84dd81ba78.png" xlink:type="simple" xlink:show="embed" xlink:actuate="onLoad"/></draw:frame></text:p><text:p text:style-name="Text_20_body">La craie disparaît et il y a une effervescence qui montre qu'un gaz se produit : une <text:span text:style-name="Strong_20_Emphasis">réaction chimique</text:span> a lieu. La masse totale ne varie pas. Les <text:span text:style-name="Strong_20_Emphasis">atomes</text:span> présents dans les <text:span text:style-name="Strong_20_Emphasis">produits</text:span> sont ceux qui composaient les <text:span text:style-name="Strong_20_Emphasis">réactifs</text:span>.</text:p><text:p text:style-name="Text_20_body"><text:span text:style-name="Strong_20_Emphasis">Lors d'une réaction chimique, il y a conservation des atomes donc de la masse.</text:span></text:p><text:h text:style-name="Heading_20_3" text:outline-level="3"><text:bookmark-start text:name="__RefHeading___combustion_du_carbone_6"/><text:bookmark-start text:name="combustion_du_carbone"/>2.2. Combustion du carbone<text:bookmark-end text:name="__RefHeading___combustion_du_carbone_6"/><text:bookmark-end text:name="combustion_du_carbone"/></text:h><text:p text:style-name="Text_20_body">La combustion du carbone dans le dioxygène produit du dioxyde de carbone.</text:p><text:p text:style-name="Text_20_body">C + O<text:span text:style-name="sub">2</text:span> —→ CO<text:span text:style-name="sub">2</text:span></text:p><text:p text:style-name="Text_20_body"><draw:frame draw:style-name="media" draw:name="1" text:anchor-type="as-char" draw:z-index="1" svg:width="10.900833333333cm" svg:height="1.4816666666667cm"><draw:image xlink:href="Pictures/daadd0a0fe4d1e048df8cb3547f1ac3d.png" xlink:type="simple" xlink:show="embed" xlink:actuate="onLoad"/></draw:frame></text:p><text:h text:style-name="Heading_20_3" text:outline-level="3"><text:bookmark-start text:name="__RefHeading___combustion_du_methane_7"/><text:bookmark-start text:name="combustion_du_methane"/>2.3. Combustion du méthane<text:bookmark-end text:name="__RefHeading___combustion_du_methane_7"/><text:bookmark-end text:name="combustion_du_methane"/></text:h><text:p text:style-name="Text_20_body">Lors de la combustion du méthane dans le dioxygène, il se produit du dioxyde de carbone et de l'eau.</text:p><text:p text:style-name="Text_20_body">CH<text:span text:style-name="sub">4</text:span> + O<text:span text:style-name="sub">2</text:span> —&gt; CO<text:span text:style-name="sub">2</text:span> + H<text:span text:style-name="sub">2</text:span> O</text:p><text:p text:style-name="Text_20_body"><draw:frame draw:style-name="media" draw:name="2" text:anchor-type="as-char" draw:z-index="2" svg:width="15.028333333333cm" svg:height="2.2754166666667cm"><draw:image xlink:href="Pictures/d85c06d167f225cbc554e11ecb57d518.png" xlink:type="simple" xlink:show="embed" xlink:actuate="onLoad"/></draw:frame></text:p><text:p text:style-name="Text_20_body">Il y a un problème : 1 atome d'oxygène a disparu et 2 atomes d'hydogène ont disparus. Or la masse se conserve lors d'une réaction chimique donc les atomes ne peuvent pas apparaître ni disparaître.</text:p><text:p text:style-name="Text_20_body">En réalité il se passe la réaction suivante :</text:p><text:p text:style-name="Text_20_body"><draw:frame draw:style-name="media" draw:name="3" text:anchor-type="as-char" draw:z-index="3" svg:width="15.028333333333cm" svg:height="2.9897916666667cm"><draw:image xlink:href="Pictures/998178bfea9aa2d2e8b6c5262a15e190.png" xlink:type="simple" xlink:show="embed" xlink:actuate="onLoad"/></draw:frame></text:p><text:p text:style-name="Text_20_body">Donc</text:p><text:p text:style-name="Text_20_body">CH<text:span text:style-name="sub">4</text:span> + 2 O<text:span text:style-name="sub">2</text:span> —&gt; CO<text:span text:style-name="sub">2</text:span> + 2 H<text:span text:style-name="sub">2</text:span> O</text:p><text:h text:style-name="Heading_20_3" text:outline-level="3"><text:bookmark-start text:name="__RefHeading___NoTitle_8"/><text:bookmark-start text:name="section"/><text:bookmark-end text:name="__RefHeading___NoTitle_8"/><text:bookmark-end text:name="section"/></text:h></table:table-cell></table:table-row></table:table></draw:text-box></draw:frame></text:p>
      <text:h text:style-name="Heading_20_2" text:outline-level="2"><text:bookmark-start text:name="__RefHeading___a_faire_pour_la_semaine_prochaine_9"/><text:bookmark-start text:name="a_faire_pour_la_semaine_prochaine"/>3. A faire pour la semaine prochaine<text:bookmark-end text:name="__RefHeading___a_faire_pour_la_semaine_prochaine_9"/><text:bookmark-end text:name="a_faire_pour_la_semaine_prochaine"/></text:h>
      <text:p text:style-name="Text_20_body">Ex 10 - 13 - 14 p 84 8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0.86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10:18</meta:creation-date>
    <dc:creator>Generated</dc:creator>
    <dc:date>2026-08-11T09::10:18</dc:date>
    <dc:language>en-US</dc:language>
    <meta:editing-cycles>1</meta:editing-cycles>
    <meta:editing-duration>PT0S</meta:editing-duration>
    <dc:title>4eme:semaine_du_290520234c4a</dc:title>
  </office:meta>
</office:document-meta>
</file>