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4563edda8896ad760cc611b0b45b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8_11_2022:start"/><text:bookmark-start text:name="__RefHeading___semaine_du_28_11_22_1"/><text:bookmark-start text:name="semaine_du_28_11_22"/>Semaine du 28/11/22<text:bookmark-end text:name="__RefHeading___semaine_du_28_11_22_1"/><text:bookmark-end text:name="semaine_du_28_11_22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Ex 4 p 136</text:p>
      <text:p text:style-name="Text_20_body">Grandeur : tension</text:p>
      <text:p text:style-name="Text_20_body">Appareil de mesure : voltmètre</text:p>
      <text:p text:style-name="Text_20_body">Unité : volt</text:p>
      <text:h text:style-name="Heading_20_2" text:outline-level="2"><text:bookmark-start text:name="__RefHeading___tp_-_cours_tension_electrique_3"/><text:bookmark-start text:name="tp_-_cours_tension_electrique"/>2. TP - cours tension électrique<text:bookmark-end text:name="__RefHeading___tp_-_cours_tension_electrique_3"/><text:bookmark-end text:name="tp_-_cours_tension_electr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mesure_d_une_tension_aux_bornes_d_un_dipole_4"/><text:bookmark-start text:name="mesure_d_une_tension_aux_bornes_d_un_dipole"/>3. Mesure d'une tension aux bornes d'un dipôle<text:bookmark-end text:name="__RefHeading___mesure_d_une_tension_aux_bornes_d_un_dipole_4"/><text:bookmark-end text:name="mesure_d_une_tension_aux_bornes_d_un_dipole"/></text:h><text:p text:style-name="Text_20_body"><text:line-break/>
<draw:frame draw:style-name="media" draw:name="0" text:anchor-type="as-char" draw:z-index="0" svg:width="7.4083333333333cm" style:rel-width="100%" svg:height="8.255cm" style:rel-height="scale"><draw:image xlink:href="Pictures/e74563edda8896ad760cc611b0b45bd5.png" xlink:type="simple" xlink:show="embed" xlink:actuate="onLoad"/></draw:frame></text:p><text:p text:style-name="Text_20_body">Pour mesurer la tension électrique aux bornes d'un dipôle, on utilise un voltmètre branché en<text:span text:style-name="Strong_20_Emphasis">dérivation</text:span>avec ce dipôle.</text:p><table:table table:style-name="Table"><table:table-column/><table:table-column/><table:table-column/><table:table-row><table:table-cell office:value-type="string" table:style-name="tableheader"/><table:table-cell office:value-type="string" table:style-name="tableheader"><text:p text:style-name="Table_20_Heading">Tension aux bornes de la lampe</text:p></table:table-cell><table:table-cell office:value-type="string" table:style-name="tableheader"><text:p text:style-name="Table_20_Heading">Tension aux bornes de l'interrupteur</text:p></table:table-cell></table:table-row><table:table-row><table:table-cell office:value-type="string" table:style-name="tableheader"><text:p text:style-name="Table_20_Heading">  Interrupteur ouvert</text:p></table:table-cell><table:table-cell office:value-type="string" table:style-name="tablecell"><text:p text:style-name="tablealignright">  U = 0V</text:p></table:table-cell><table:table-cell office:value-type="string" table:style-name="tablecell"><text:p text:style-name="tablealignright">  U = 6V</text:p></table:table-cell></table:table-row><table:table-row><table:table-cell office:value-type="string" table:style-name="tableheader"><text:p text:style-name="Table_20_Heading">  Interrupteur fermé</text:p></table:table-cell><table:table-cell office:value-type="string" table:style-name="tablecell"><text:p text:style-name="tablealignright">  U = 6V</text:p></table:table-cell><table:table-cell office:value-type="string" table:style-name="tablecell"><text:p text:style-name="tablealignright">  U = 0V</text:p></table:table-cell></table:table-row></table:table><text:p text:style-name="Text_20_body">La tension est nulle aux bornes d'une lampe qui n'est pas parcourue par un courant.</text:p><text:p text:style-name="Text_20_body">La tension est non nulle aux bornes d'une lampe parcourue par un courant.</text:p><text:p text:style-name="Text_20_body">La tension est nulle aux bornes d'un interrupteur fermé.</text:p><text:p text:style-name="Text_20_body">Une tension peut exister entre deux points entre lesquels ne passe aucun courant.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a_faire_pour_la_semaine_prochaine_5"/><text:bookmark-start text:name="a_faire_pour_la_semaine_prochaine"/>3. A faire pour la semaine prochaine<text:bookmark-end text:name="__RefHeading___a_faire_pour_la_semaine_prochaine_5"/><text:bookmark-end text:name="a_faire_pour_la_semaine_prochaine"/></text:h>
      <text:p text:style-name="Text_20_body">Ex 5 - 6 - 8 p 13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9::03:18</meta:creation-date>
    <dc:creator>Generated</dc:creator>
    <dc:date>2026-08-13T19::03:18</dc:date>
    <dc:language>en-US</dc:language>
    <meta:editing-cycles>1</meta:editing-cycles>
    <meta:editing-duration>PT0S</meta:editing-duration>
    <dc:title>4eme:semaine_du_28_11_2022:start</dc:title>
  </office:meta>
</office:document-meta>
</file>