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d7075a5b23ceeba40acd2e16f0f30b.png"/>
  <manifest:file-entry manifest:media-type="image/png" manifest:full-path="Pictures/a89f5ac409595f5d06469324f397d0f4.png"/>
  <manifest:file-entry manifest:media-type="image/png" manifest:full-path="Pictures/c3034b812eaa59f21caae22ea8de7463.png"/>
  <manifest:file-entry manifest:media-type="image/png" manifest:full-path="Pictures/ffe37266b18815e9772da22080b8f3cf.png"/>
  <manifest:file-entry manifest:media-type="image/png" manifest:full-path="Pictures/ebbf57e72286a478e91057675be3bba7.png"/>
  <manifest:file-entry manifest:media-type="image/png" manifest:full-path="Pictures/4e0a0bfa3934fa9f16dcb46d5745a576.png"/>
  <manifest:file-entry manifest:media-type="image/png" manifest:full-path="Pictures/f8e40df38f3da09b725e926870c69e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240420234c4a"/><text:bookmark-start text:name="__RefHeading___semaine_du_24_04_2023_4c_4a_1"/><text:bookmark-start text:name="semaine_du_24_04_2023_4c_4a"/>Semaine du 24/04/2023 4C 4A<text:bookmark-end text:name="__RefHeading___semaine_du_24_04_2023_4c_4a_1"/><text:bookmark-end text:name="semaine_du_24_04_2023_4c_4a"/></text:h>
      <text:h text:style-name="Heading_20_2" text:outline-level="2"><text:bookmark-start text:name="__RefHeading___correction_exercices_2"/><text:bookmark-start text:name="correction_exercices"/>1. Correction exercices<text:bookmark-end text:name="__RefHeading___correction_exercices_2"/><text:bookmark-end text:name="correction_exercices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Exercice 15 p 41</text:span></text:p><text:p text:style-name="Text_20_body">a. Un gaz est compressible.</text:p><text:p text:style-name="Text_20_body">b. <draw:frame draw:style-name="media" draw:name="0" text:anchor-type="as-char" draw:z-index="0" svg:width="17.224375cm" style:rel-width="100%" svg:height="1.6139583333333cm" style:rel-height="scale"><draw:image xlink:href="Pictures/09d7075a5b23ceeba40acd2e16f0f30b.png" xlink:type="simple" xlink:show="embed" xlink:actuate="onLoad"/></draw:frame></text:p><text:p text:style-name="Text_20_body">On peut appuyer sur le piston signifie que c'est encore du gaz à la fin.</text:p><text:p text:style-name="Text_20_body">c. On peut tirer sur le piston car rien ne bloque le piston.</text:p><text:p text:style-name="Text_20_body"><draw:frame draw:style-name="media" draw:name="1" text:anchor-type="as-char" draw:z-index="1" svg:width="18.785416666667cm" style:rel-width="100%" svg:height="1.666875cm" style:rel-height="scale"><draw:image xlink:href="Pictures/a89f5ac409595f5d06469324f397d0f4.png" xlink:type="simple" xlink:show="embed" xlink:actuate="onLoad"/></draw:frame></text:p><text:p text:style-name="Text_20_body"><text:span text:style-name="Strong_20_Emphasis">Exercice 18 p 42</text:span></text:p><text:p text:style-name="Text_20_body">Il y a plusieurs possibilités :</text:p><text:p text:style-name="Text_20_body">- ils ont mis moins de gaz propulseur (en marron). Le déodorant liquide au dessous est en même quantité au dessous.</text:p><text:p text:style-name="Text_20_body"><draw:frame draw:style-name="media" draw:name="2" text:anchor-type="as-char" draw:z-index="2" svg:width="4.524375cm" style:rel-width="100%" svg:height="5.5033333333333cm" style:rel-height="scale"><draw:image xlink:href="Pictures/c3034b812eaa59f21caae22ea8de7463.png" xlink:type="simple" xlink:show="embed" xlink:actuate="onLoad"/></draw:frame></text:p><text:p text:style-name="Text_20_body">- ils ont comprimé le gaz</text:p><text:p text:style-name="Text_20_body"><draw:frame draw:style-name="media" draw:name="3" text:anchor-type="as-char" draw:z-index="3" svg:width="4.524375cm" style:rel-width="100%" svg:height="5.5033333333333cm" style:rel-height="scale"><draw:image xlink:href="Pictures/ffe37266b18815e9772da22080b8f3cf.png" xlink:type="simple" xlink:show="embed" xlink:actuate="onLoad"/></draw:frame></text:p><text:p text:style-name="Text_20_body">La réponse :</text:p><text:p text:style-name="Text_20_body">https://youtu.be/JxkxPdY2pVQ</text:p></table:table-cell></table:table-row></table:table></draw:text-box></draw:frame></text:p>
      <text:h text:style-name="Heading_20_2" text:outline-level="2"><text:bookmark-start text:name="__RefHeading___ds_chp_2_3"/><text:bookmark-start text:name="ds_chp_2"/>2. DS Chp 2<text:bookmark-end text:name="__RefHeading___ds_chp_2_3"/><text:bookmark-end text:name="ds_chp_2"/></text:h>
      <text:h text:style-name="Heading_20_2" text:outline-level="2"><text:bookmark-start text:name="__RefHeading___rappels_sur_le_tp_de_5ememasse_d_1l_d_eau_4"/><text:bookmark-start text:name="rappels_sur_le_tp_de_5ememasse_d_1l_d_eau"/>3. Rappels sur le TP de 5ème : masse d'1L d'eau<text:bookmark-end text:name="__RefHeading___rappels_sur_le_tp_de_5ememasse_d_1l_d_eau_4"/><text:bookmark-end text:name="rappels_sur_le_tp_de_5ememasse_d_1l_d_eau"/></text:h>
      <text:p text:style-name="Text_20_body">A l'aide d'une fiole jaugée et d'une balance, déterminer la masse d'1L d'eau.</text:p>
      <text:p text:style-name="Text_20_body">VOUS NE DEVEZ PAS UTILISER LA FONCTION “TARE” DE LA BALANCE.</text:p>
      <text:p text:style-name="Text_20_body">Faire des schémas, des phrases et des calculs pour expliquer comment vous procédez.</text:p>
      <text:p text:style-name="Text_20_body">Correction :</text:p>
      <text:p text:style-name="Text_20_body">&lt;hidden&gt;</text:p>
      <text:p text:style-name="Text_20_body">La masse est **proportionnelle **au volume.</text:p>
      <text:p text:style-name="Text_20_body">On fait la tare :</text:p>
      <text:p text:style-name="Text_20_body"><draw:frame draw:style-name="media" draw:name="4" text:anchor-type="as-char" draw:z-index="4" svg:width="7.7258333333333cm" style:rel-width="100%" svg:height="4.683125cm" style:rel-height="scale"><draw:image xlink:href="Pictures/ebbf57e72286a478e91057675be3bba7.png" xlink:type="simple" xlink:show="embed" xlink:actuate="onLoad"/></draw:frame></text:p>
      <text:p text:style-name="Text_20_body">On remplit la fiole jaugée avec une pisette. V = 250mL</text:p>
      <text:p text:style-name="Text_20_body"><draw:frame draw:style-name="media" draw:name="5" text:anchor-type="as-char" draw:z-index="5" svg:width="11.879791666667cm" svg:height="5.794375cm"><draw:image xlink:href="Pictures/4e0a0bfa3934fa9f16dcb46d5745a576.png" xlink:type="simple" xlink:show="embed" xlink:actuate="onLoad"/></draw:frame></text:p>
      <text:p text:style-name="Text_20_body">On mesure la masse de l'eau</text:p>
      <text:p text:style-name="Text_20_body"><draw:frame draw:style-name="media" draw:name="6" text:anchor-type="as-char" draw:z-index="6" svg:width="5.08cm" style:rel-width="100%" svg:height="5.318125cm" style:rel-height="scale"><draw:image xlink:href="Pictures/f8e40df38f3da09b725e926870c69eb5.png" xlink:type="simple" xlink:show="embed" xlink:actuate="onLoad"/></draw:frame></text:p>
      <text:p text:style-name="Text_20_body">La masse de 250mL d'un liquide est de 249,4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masse en g</text:p>
          </table:table-cell>
          <table:table-cell office:value-type="string" table:style-name="tableheader">
            <text:p text:style-name="Table_20_Heading">volume en mL</text:p>
          </table:table-cell>
        </table:table-row>
        <table:table-row>
          <table:table-cell office:value-type="string" table:style-name="tablecell">
            <text:p text:style-name="tablealignleft">249,4g</text:p>
          </table:table-cell>
          <table:table-cell office:value-type="string" table:style-name="tablecell">
            <text:p text:style-name="tablealignleft">250mL</text:p>
          </table:table-cell>
        </table:table-row>
        <table:table-row>
          <table:table-cell office:value-type="string" table:style-name="tablecell">
            <text:p text:style-name="tablealignleft">?g</text:p>
          </table:table-cell>
          <table:table-cell office:value-type="string" table:style-name="tablecell">
            <text:p text:style-name="tablealignleft">1000mL</text:p>
          </table:table-cell>
        </table:table-row>
      </table:table>
      <text:p text:style-name="Text_20_body">249,4 x 1000 / 250 = 997,6g soit environ 1000g = 1kg</text:p>
      <text:p text:style-name="Text_20_body"><text:span text:style-name="Strong_20_Emphasis">La masse d'1L d'eau est de 1kg.</text:span></text:p>
      <text:p text:style-name="Text_20_body">&lt;/hidden&gt;</text:p>
      <text:h text:style-name="Heading_20_2" text:outline-level="2"><text:bookmark-start text:name="__RefHeading___pour_la_prochaine_fois_5"/><text:bookmark-start text:name="pour_la_prochaine_fois"/>4 . Pour la prochaine fois<text:bookmark-end text:name="__RefHeading___pour_la_prochaine_fois_5"/><text:bookmark-end text:name="pour_la_prochaine_fois"/></text:h>
      <text:p text:style-name="Text_20_body">Activité p 4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9::06:59</meta:creation-date>
    <dc:creator>Generated</dc:creator>
    <dc:date>2026-08-13T19::06:59</dc:date>
    <dc:language>en-US</dc:language>
    <meta:editing-cycles>1</meta:editing-cycles>
    <meta:editing-duration>PT0S</meta:editing-duration>
    <dc:title>4eme:semaine_du_240420234c4a</dc:title>
  </office:meta>
</office:document-meta>
</file>