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defcf750a0fc63776233133b9f145a.png"/>
  <manifest:file-entry manifest:media-type="image/png" manifest:full-path="Pictures/b147b31dcd5c4bbfdaa1a13997fde797.png"/>
  <manifest:file-entry manifest:media-type="image/png" manifest:full-path="Pictures/651428e80c984c38ca7be5eda28cb1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3_01_2023_4d:start"/><text:bookmark-start text:name="__RefHeading___semaine_du_23_01_23_4d_1"/><text:bookmark-start text:name="semaine_du_23_01_23_4d"/>Semaine du 23/01/23 4D<text:bookmark-end text:name="__RefHeading___semaine_du_23_01_23_4d_1"/><text:bookmark-end text:name="semaine_du_23_01_23_4d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&lt;hidden&gt;</text:p>
      <text:p text:style-name="Text_20_body"><text:span text:style-name="Strong_20_Emphasis">Ex 9 p 152</text:span></text:p>
      <text:p text:style-name="Text_20_body">Schémas non demandés mais utilises pour comprendre :</text:p>
      <text:p text:style-name="Text_20_body"><draw:frame draw:style-name="media" draw:name="0" text:anchor-type="as-char" draw:z-index="0" svg:width="10.927291666667cm" svg:height="11.853333333333cm"><draw:image xlink:href="Pictures/fedefcf750a0fc63776233133b9f145a.png" xlink:type="simple" xlink:show="embed" xlink:actuate="onLoad"/></draw:frame></text:p>
      <text:p text:style-name="Text_20_body"><draw:frame draw:style-name="media" draw:name="1" text:anchor-type="as-char" draw:z-index="1" svg:width="10.927291666667cm" svg:height="11.853333333333cm"><draw:image xlink:href="Pictures/b147b31dcd5c4bbfdaa1a13997fde797.png" xlink:type="simple" xlink:show="embed" xlink:actuate="onLoad"/></draw:frame></text:p>
      <text:p text:style-name="Text_20_body">a. D'après la photo, la tension aux bornes d'un interrupteur fermé (la lampe est allumée) est de 0V.</text:p>
      <text:p text:style-name="Text_20_body">D'après le tableau, la tension aux bornes d'un interrupteur ouvert est de 6,12V.</text:p>
      <text:p text:style-name="Text_20_body">b. La loi d'additivité des tensions dans ce circuit en série **fermé **:</text:p>
      <text:p text:style-name="Text_20_body">U = U<text:span text:style-name="sub">1</text:span> + U<text:span text:style-name="sub">2</text:span></text:p>
      <text:p text:style-name="Text_20_body">6,12 = 0 + 6,12</text:p>
      <text:p text:style-name="Text_20_body">La loi est vérifiée.</text:p>
      <text:p text:style-name="Text_20_body">La loi d'additivité des tensions dans ce circuit en série <text:span text:style-name="Strong_20_Emphasis">ouvert</text:span> :</text:p>
      <text:p text:style-name="Text_20_body">U = U<text:span text:style-name="sub">1</text:span> + U<text:span text:style-name="sub">2</text:span></text:p>
      <text:p text:style-name="Text_20_body">6,12 = 6,12 + 0</text:p>
      <text:p text:style-name="Text_20_body">La loi est vérifiée.</text:p>
      <text:p text:style-name="Text_20_body">c. Même si la lampe est éteinte, il reste une tension aux bornes de l'interrupteur (230V dans la maison).</text:p>
      <text:p text:style-name="Text_20_body">Il est donc dangereux d'intervenir sur l'interrupteur.</text:p>
      <text:p text:style-name="Text_20_body"><text:span text:style-name="Strong_20_Emphasis">Exercice 11 p 153</text:span></text:p>
      <text:p text:style-name="Text_20_body">a.</text:p>
      <text:p text:style-name="Text_20_body"><draw:frame draw:style-name="media" draw:name="2" text:anchor-type="as-char" draw:z-index="2" svg:width="11.562291666667cm" svg:height="7.4347916666667cm"><draw:image xlink:href="Pictures/651428e80c984c38ca7be5eda28cb1be.png" xlink:type="simple" xlink:show="embed" xlink:actuate="onLoad"/></draw:frame></text:p>
      <text:p text:style-name="Text_20_body">b. I<text:span text:style-name="sub">1</text:span> = 0,20 A</text:p>
      <text:p text:style-name="Text_20_body">I<text:span text:style-name="sub">2</text:span> = 0,20 A</text:p>
      <text:p text:style-name="Text_20_body">I<text:span text:style-name="sub">3</text:span> = 0,20 A</text:p>
      <text:p text:style-name="Text_20_body">On remarque que I<text:span text:style-name="sub">1</text:span> = I<text:span text:style-name="sub">2</text:span> = I<text:span text:style-name="sub">3</text:span> = 0,20 A</text:p>
      <text:p text:style-name="Text_20_body">Cette intensité est unique dans le circuit. Cette loi s'appelle la loi d'<text:span text:style-name="Strong_20_Emphasis">unicité de l'intensité</text:span> dans un circuit en <text:span text:style-name="Strong_20_Emphasis">série</text:span>.</text:p>
      <text:p text:style-name="Text_20_body">&lt;/hidden&gt;</text:p>
      <text:h text:style-name="Heading_20_2" text:outline-level="2"><text:bookmark-start text:name="__RefHeading___tp_3"/><text:bookmark-start text:name="tp"/>2. TP<text:bookmark-end text:name="__RefHeading___tp_3"/><text:bookmark-end text:name="tp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P sécurité électrique</text:span></text:p><text:p text:style-name="Text_20_body"><text:span text:style-name="Strong_20_Emphasis">1. Montrer que le corps humain est conducteur.</text:span>
&lt;font inherit/inherit;;inherit;;transparent&gt;<text:span text:style-name="Strong_20_Emphasis">a. Manipulation 1</text:span>&lt;/font&gt;</text:p><text:p text:style-name="Text_20_body">- brancher votre binôme sur un générateur de 6V et mesurer l'intensité du courant qui traverse le corps humain<text:line-break/>
- faire un schéma du montage et indiquer la valeur de l'intensité mesurée<text:line-break/>
- indiquer pourquoi on ne sent rien en vous aidant du tableau suivant :</text:p><table:table table:style-name="Table"><table:table-column/><table:table-column/><table:table-row><table:table-cell office:value-type="string" table:style-name="tablecell"><text:p text:style-name="tablealignleft">Intensité du courant</text:p></table:table-cell><table:table-cell office:value-type="string" table:style-name="tablecell"><text:p text:style-name="tablealignleft">Effets sur le corps humain</text:p></table:table-cell></table:table-row><table:table-row><table:table-cell office:value-type="string" table:style-name="tablecell"><text:p text:style-name="tablealignleft">2 mA</text:p></table:table-cell><table:table-cell office:value-type="string" table:style-name="tablecell"><text:p text:style-name="tablealignleft">Seuil de perception</text:p></table:table-cell></table:table-row><table:table-row><table:table-cell office:value-type="string" table:style-name="tablecell"><text:p text:style-name="tablealignleft">130 mA</text:p></table:table-cell><table:table-cell office:value-type="string" table:style-name="tablecell"><text:p text:style-name="tablealignleft">Seuil de fibrillation cardiaque</text:p></table:table-cell></table:table-row></table:table><text:p text:style-name="Text_20_body"><text:span text:style-name="Strong_20_Emphasis">b. Manipulation 2</text:span> <text:line-break/>
- brancher 2 corps humains en série et mesurer l'intensité du courant qui traverse les corps humains<text:line-break/>
- faire un schéma du montage et indiquer la valeur de l'intensité mesurée. Comment évolue l'intensité en fonction du nombre de corps branchés ?<text:line-break/>
<text:span text:style-name="Strong_20_Emphasis">c. Manipulation 3</text:span> <text:line-break/>
- brancher votre binôme sur un générateur de 6V (main mouillées) et mesurer l'intensité du courant qui traverse le corps humain<text:line-break/>
- faire un schéma du montage et indiquer la valeur de l'intensité mesurée<text:line-break/>
- Que constate-t-on ?</text:p><text:p text:style-name="Text_20_body"><text:span text:style-name="Strong_20_Emphasis">2. Surintensité</text:span> <text:line-break/>
- Brancher une lampe sur un générateur et mesurer l'intensité du courant qui sort du générateur. Noter cette valeur.<text:line-break/>
- Brancher une lampe en dérivation sur la première et mesurer l'intensité du courant qui sort du générateur. Faire un schéma et noter cette valeur.<text:line-break/>
- Brancher une autre lampe en dérivation sur les 2 autres et mesurer l'intensité du courant qui sort du générateur. Faire un schéma et noter cette valeur.<text:line-break/>
- Comment évolue la valeur de l'intensité du courant quand on rajoute des appareil en dérivation. Que risque-t-il de se passer si on branche trop d'appareils en dérivation sur un même générateur ?<text:line-break/>
- Combien de lampes de 6V300mA peut-on brancher à ce générateur ? Expliquer votre calcul.</text:p><text:p text:style-name="Text_20_body"><text:span text:style-name="Strong_20_Emphasis">3. Blocage d'un moteur électrique</text:span> <text:line-break/>
Brancher un moteur sur un générateur de 3V puis mesurer l'intensité du courant qui sort du générateur.<text:line-break/>
Bloquer BRIEVEMENT le moteur et mesurer l'intensité du courant.<text:line-break/>
Que constate-t-on ? Pourquoi ne doit-on pas bloquer un moteur électrique ?</text:p></table:table-cell></table:table-row></table:table></draw:text-box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Ex 11 p 153</text:p>
      <text:p text:style-name="Text_20_body">Ex 14 p 153</text:p>
      <text:p text:style-name="Text_20_body">Ex 15 p 15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51:37</meta:creation-date>
    <dc:creator>Generated</dc:creator>
    <dc:date>2026-08-24T06::51:37</dc:date>
    <dc:language>en-US</dc:language>
    <meta:editing-cycles>1</meta:editing-cycles>
    <meta:editing-duration>PT0S</meta:editing-duration>
    <dc:title>4eme:semaine_du_23_01_2023_4d:start</dc:title>
  </office:meta>
</office:document-meta>
</file>