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3_01_2023_4ca:start"/><text:bookmark-start text:name="__RefHeading___semaine_du_23_01_23_4c_4a_1"/><text:bookmark-start text:name="semaine_du_23_01_23_4c_4a"/>Semaine du 23/01/23 4C 4A<text:bookmark-end text:name="__RefHeading___semaine_du_23_01_23_4c_4a_1"/><text:bookmark-end text:name="semaine_du_23_01_23_4c_4a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1 p 153</text:p>
      <text:p text:style-name="Text_20_body">Ex 14 p 153</text:p>
      <text:p text:style-name="Text_20_body">Ex 15 p 153</text:p>
      <text:p text:style-name="Text_20_body">&lt;hidden&gt;</text:p>
      <text:p text:style-name="Text_20_body"><text:span text:style-name="Strong_20_Emphasis">Exercice 11 p 153</text:span></text:p>
      <text:p text:style-name="Text_20_body">a.</text:p>
      <text:p text:style-name="Text_20_body"><draw:frame draw:style-name="media" draw:name="0" text:anchor-type="as-char" draw:z-index="0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<text:span text:style-name="Strong_20_Emphasis">Ex 14 p 153</text:span>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<text:span text:style-name="Strong_20_Emphasis">Exercice 15 p 153</text:span>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correction_du_tp_et_fin_de_la_lecon_chapitre_ixlois_de_l_electricite_et_securite_electrique_3"/><text:bookmark-start text:name="correction_du_tp_et_fin_de_la_lecon_chapitre_ixlois_de_l_electricite_et_securite_electrique"/>2. Correction du TP et fin de la leçon Chapitre IX : lois de l'électricité et sécurité électrique<text:bookmark-end text:name="__RefHeading___correction_du_tp_et_fin_de_la_lecon_chapitre_ixlois_de_l_electricite_et_securite_electrique_3"/><text:bookmark-end text:name="correction_du_tp_et_fin_de_la_lecon_chapitre_ixlois_de_l_electricite_et_securit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Sécurité électrique</text:span></text:p><text:p text:style-name="Text_20_body">Le corps humain est conducteur :</text:p><text:h text:style-name="Heading_20_3" text:outline-level="3"><text:bookmark-start text:name="__RefHeading___la_tension_de_la_prise_4"/><text:bookmark-start text:name="la_tension_de_la_prise"/>1. La tension de la prise<text:bookmark-end text:name="__RefHeading___la_tension_de_la_prise_4"/><text:bookmark-end text:name="la_tension_de_la_prise"/></text:h><text:p text:style-name="Text_20_body">La tension de la prise électrique est de 230V.</text:p><text:p text:style-name="Text_20_body">Il y a risque d'électrisation et d'électrocution (mort).</text:p><text:h text:style-name="Heading_20_3" text:outline-level="3"><text:bookmark-start text:name="__RefHeading___mesure_de_la_tension_aux_bornes_d_un_interrupteur_ouvert_5"/><text:bookmark-start text:name="mesure_de_la_tension_aux_bornes_d_un_interrupteur_ouvert"/>2. Mesure de la tension aux bornes d'un interrupteur ouvert<text:bookmark-end text:name="__RefHeading___mesure_de_la_tension_aux_bornes_d_un_interrupteur_ouvert_5"/><text:bookmark-end text:name="mesure_de_la_tension_aux_bornes_d_un_interrupteur_ouvert"/></text:h><text:p text:style-name="Text_20_body">La tension aux bornes d'un interrupteur ouvert (lampe éteinte) n'est pas forcément nulle</text:p><text:h text:style-name="Heading_20_3" text:outline-level="3"><text:bookmark-start text:name="__RefHeading___surintensite_6"/><text:bookmark-start text:name="surintensite"/>3. Surintensité<text:bookmark-end text:name="__RefHeading___surintensite_6"/><text:bookmark-end text:name="surintensite"/></text:h><text:p text:style-name="Text_20_body">Quand on rajoute des dipôles en dérivation, l'intensité du courant qui sort du générateur augmente.</text:p><text:p text:style-name="Text_20_body">Il y a risque d'incendie.</text:p></table:table-cell></table:table-row></table:table></draw:text-box></draw:frame>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DS Chp 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21::35:48</meta:creation-date>
    <dc:creator>Generated</dc:creator>
    <dc:date>2026-08-13T21::35:48</dc:date>
    <dc:language>en-US</dc:language>
    <meta:editing-cycles>1</meta:editing-cycles>
    <meta:editing-duration>PT0S</meta:editing-duration>
    <dc:title>4eme:semaine_du_23_01_2023_4ca:start</dc:title>
  </office:meta>
</office:document-meta>
</file>