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7962e0f9c4307cb24f973966d548cd8.png"/>
  <manifest:file-entry manifest:media-type="image/png" manifest:full-path="Pictures/54931ce99d076ffe5d0f7a5ebd7c994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maine_du_19_09_2022:start"/><text:bookmark-start text:name="__RefHeading___semaine_du_19_09_2022_1"/><text:bookmark-start text:name="semaine_du_19_09_2022"/>Semaine du 19/09/2022<text:bookmark-end text:name="__RefHeading___semaine_du_19_09_2022_1"/><text:bookmark-end text:name="semaine_du_19_09_2022"/></text:h>
      <text:h text:style-name="Heading_20_2" text:outline-level="2"><text:bookmark-start text:name="__RefHeading___correction_de_l_activite_p_94_2"/><text:bookmark-start text:name="correction_de_l_activite_p_94"/>1. Correction de l'activité p 94<text:bookmark-end text:name="__RefHeading___correction_de_l_activite_p_94_2"/><text:bookmark-end text:name="correction_de_l_activite_p_94"/></text:h>
      <text:p text:style-name="Text_20_body">&lt;hidden&gt;</text:p>
      <text:p text:style-name="Text_20_body">&lt;/hidden&gt;</text:p>
      <text:h text:style-name="Heading_20_2" text:outline-level="2"><text:bookmark-start text:name="__RefHeading___tp_mecanique_3"/><text:bookmark-start text:name="tp_mecanique"/>2. TP mécanique<text:bookmark-end text:name="__RefHeading___tp_mecanique_3"/><text:bookmark-end text:name="tp_mecanique"/></text:h>
      <text:p text:style-name="Text_20_body">Enregistrement d'un mouvement et étude avec FIZZIQ</text:p>
      <text:h text:style-name="Heading_20_2" text:outline-level="2"><text:bookmark-start text:name="__RefHeading___chp_vi_etudier_la_vitesse_et_ses_variations_4"/><text:bookmark-start text:name="chp_vi_etudier_la_vitesse_et_ses_variations"/>3. Chp VI Étudier la vitesse et ses variations<text:bookmark-end text:name="__RefHeading___chp_vi_etudier_la_vitesse_et_ses_variations_4"/><text:bookmark-end text:name="chp_vi_etudier_la_vitesse_et_ses_variations"/></text:h>
      <text:p text:style-name="Text_20_body">Suite de la leçon à écrire côté leçon.</text:p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Chp VI Étudier la vitesse et ses variations</text:span></text:p><text:p text:style-name="Text_20_body"><text:span text:style-name="Strong_20_Emphasis">I. Vitesse</text:span></text:p><text:p text:style-name="Text_20_body">La **vitesse **indique la distance parcourue en 1h (vitesse exprimée en km/h) ou en 1s (vitesse exprimée en m/s)</text:p><text:p text:style-name="Text_20_body">On peut la calculer en connaissant la distance parcourue pendant un certain temps.</text:p><text:p text:style-name="Text_20_body">v : vitesse en <text:span text:style-name="Strong_20_Emphasis">m/s</text:span></text:p><text:p text:style-name="Text_20_body">d : distance en <text:span text:style-name="Strong_20_Emphasis">m</text:span> parcourue pendant la durée t en <text:span text:style-name="Strong_20_Emphasis">s</text:span></text:p><text:p text:style-name="Text_20_body">On peut aussi calculer une vitesse en <text:span text:style-name="Strong_20_Emphasis">km/h</text:span>. Pour cela il faut avoir une distance en <text:span text:style-name="Strong_20_Emphasis">km</text:span> et une durée en <text:span text:style-name="Strong_20_Emphasis">h</text:span>.</text:p><text:p text:style-name="Text_20_body">Si la vitesse augmente, on dit que l'objet <text:span text:style-name="Strong_20_Emphasis">accélère</text:span>. Il y a <text:span text:style-name="Strong_20_Emphasis">accélération</text:span>. Le mouvement est <text:span text:style-name="Strong_20_Emphasis">accéléré</text:span>.</text:p><text:p text:style-name="Text_20_body">Si la vitesse diminue, on dit que l'objet <text:span text:style-name="Strong_20_Emphasis">ralenti. **Il y a *<text:span text:style-name="Emphasis">ralentissement*</text:span>. Le mouvement est *<text:span text:style-name="Emphasis">ralenti*</text:span>.

Si la vitesse est *<text:span text:style-name="Emphasis">constante*</text:span>, on dira que le mouvement est *<text:span text:style-name="Emphasis">uniforme*</text:span>.

*<text:span text:style-name="Emphasis">II. Caractérisation d'un mouvement</text:span>*

Pour caractériser le mouvement d’un objet, il faut lui associer deux adjectifs : l’un pour qualifier sa **trajectoire **et l’autre pour qualifier la **variation **de sa vitesse.

Mouvement **rectiligne *</text:span><text:span text:style-name="Emphasis">accéléré</text:span>* : <draw:frame draw:style-name="media" draw:name="0" text:anchor-type="as-char" draw:z-index="0" svg:width="12.7cm" svg:height="9.525cm"><draw:image xlink:href="Pictures/87962e0f9c4307cb24f973966d548cd8.png" xlink:type="simple" xlink:show="embed" xlink:actuate="onLoad"/></draw:frame></text:p><text:p text:style-name="Text_20_body">Mouvement <text:span text:style-name="Strong_20_Emphasis">rectiligne ralenti</text:span>**: **<draw:frame draw:style-name="media" draw:name="1" text:anchor-type="as-char" draw:z-index="1" svg:width="12.7cm" svg:height="9.525cm"><draw:image xlink:href="Pictures/54931ce99d076ffe5d0f7a5ebd7c9948.png" xlink:type="simple" xlink:show="embed" xlink:actuate="onLoad"/></draw:frame></text:p><text:p text:style-name="Text_20_body">Mouvement <text:span text:style-name="Strong_20_Emphasis">rectiligne uniforme</text:span> :</text:p></table:table-cell></table:table-row></table:table></draw:text-box></draw:frame></text:p>
      <text:h text:style-name="Heading_20_2" text:outline-level="2"><text:bookmark-start text:name="__RefHeading___a_faire_pour_la_semaine_prochaine_5"/><text:bookmark-start text:name="a_faire_pour_la_semaine_prochaine"/>4. A faire pour la semaine prochaine<text:bookmark-end text:name="__RefHeading___a_faire_pour_la_semaine_prochaine_5"/><text:bookmark-end text:name="a_faire_pour_la_semaine_prochaine"/></text:h>
      <text:p text:style-name="Text_20_body">Activité p 96 97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18::52:02</meta:creation-date>
    <dc:creator>Generated</dc:creator>
    <dc:date>2026-08-13T18::52:02</dc:date>
    <dc:language>en-US</dc:language>
    <meta:editing-cycles>1</meta:editing-cycles>
    <meta:editing-duration>PT0S</meta:editing-duration>
    <dc:title>4eme:semaine_du_19_09_2022:start</dc:title>
  </office:meta>
</office:document-meta>
</file>