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defcf750a0fc63776233133b9f145a.png"/>
  <manifest:file-entry manifest:media-type="image/png" manifest:full-path="Pictures/b147b31dcd5c4bbfdaa1a13997fde7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16_01_2023_4ca:start"/><text:bookmark-start text:name="__RefHeading___semaine_du_16_01_2023_4c_4a_1"/><text:bookmark-start text:name="semaine_du_16_01_2023_4c_4a"/>Semaine du 16/01/2023 4C 4A<text:bookmark-end text:name="__RefHeading___semaine_du_16_01_2023_4c_4a_1"/><text:bookmark-end text:name="semaine_du_16_01_2023_4c_4a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<text:span text:style-name="Strong_20_Emphasis">Ex 9 p 152</text:span></text:p>
      <text:h text:style-name="Heading_20_2" text:outline-level="2"><text:bookmark-start text:name="__RefHeading___ex_9_p_152_3"/><text:bookmark-start text:name="ex_9_p_152"/>Ex 9 p 152<text:bookmark-end text:name="__RefHeading___ex_9_p_152_3"/><text:bookmark-end text:name="ex_9_p_152"/></text:h>
      <text:p text:style-name="Text_20_body">Schémas non demandés mais utilises pour comprendre :</text:p>
      <text:p text:style-name="Text_20_body"><draw:frame draw:style-name="media" draw:name="0" text:anchor-type="as-char" draw:z-index="0" svg:width="10.927291666667cm" svg:height="11.853333333333cm"><draw:image xlink:href="Pictures/fedefcf750a0fc63776233133b9f145a.png" xlink:type="simple" xlink:show="embed" xlink:actuate="onLoad"/></draw:frame></text:p>
      <text:p text:style-name="Text_20_body"><draw:frame draw:style-name="media" draw:name="1" text:anchor-type="as-char" draw:z-index="1" svg:width="10.927291666667cm" svg:height="11.853333333333cm"><draw:image xlink:href="Pictures/b147b31dcd5c4bbfdaa1a13997fde797.png" xlink:type="simple" xlink:show="embed" xlink:actuate="onLoad"/></draw:frame></text:p>
      <text:p text:style-name="Text_20_body">a. D'après la photo, la tension aux bornes d'un interrupteur fermé (la lampe est allumée) est de 0V.</text:p>
      <text:p text:style-name="Text_20_body">D'après le tableau, la tension aux bornes d'un interrupteur ouvert est de 6,12V.</text:p>
      <text:p text:style-name="Text_20_body">b. La loi d'additivité des tensions dans ce circuit en série **fermé **:</text:p>
      <text:p text:style-name="Text_20_body">U = U<text:span text:style-name="sub">1</text:span> + U<text:span text:style-name="sub">2</text:span></text:p>
      <text:p text:style-name="Text_20_body">6,12 = 0 + 6,12</text:p>
      <text:p text:style-name="Text_20_body">La loi est vérifiée.</text:p>
      <text:p text:style-name="Text_20_body">La loi d'additivité des tensions dans ce circuit en série <text:span text:style-name="Strong_20_Emphasis">ouvert</text:span> :</text:p>
      <text:p text:style-name="Text_20_body">U = U<text:span text:style-name="sub">1</text:span> + U<text:span text:style-name="sub">2</text:span></text:p>
      <text:p text:style-name="Text_20_body">6,12 = 6,12 + 0</text:p>
      <text:p text:style-name="Text_20_body">La loi est vérifiée.</text:p>
      <text:p text:style-name="Text_20_body">c. Même si la lampe est éteinte, il reste une tension aux bornes de l'interrupteur (230V dans la maison).</text:p>
      <text:p text:style-name="Text_20_body">Il est donc dangereux d'intervenir sur l'interrupteur.</text:p>
      <text:h text:style-name="Heading_20_2" text:outline-level="2"><text:bookmark-start text:name="__RefHeading___tp_4"/><text:bookmark-start text:name="tp"/>2. TP<text:bookmark-end text:name="__RefHeading___tp_4"/><text:bookmark-end text:name="t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3::14:28</meta:creation-date>
    <dc:creator>Generated</dc:creator>
    <dc:date>2026-09-10T13::14:28</dc:date>
    <dc:language>en-US</dc:language>
    <meta:editing-cycles>1</meta:editing-cycles>
    <meta:editing-duration>PT0S</meta:editing-duration>
    <dc:title>4eme:semaine_du_16_01_2023_4ca:start</dc:title>
  </office:meta>
</office:document-meta>
</file>