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16dabecb2dcf4590e948df2cceb5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0_10_2022:start"/><text:bookmark-start text:name="__RefHeading___semaine_du_10_10_2022_1"/><text:bookmark-start text:name="semaine_du_10_10_2022"/>Semaine du 10/10/2022<text:bookmark-end text:name="__RefHeading___semaine_du_10_10_2022_1"/><text:bookmark-end text:name="semaine_du_10_10_20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Paragraphe sur la vitesse p 98 recopié dans la leçon ?<text:line-break/></text:p></table:table-cell></table:table-row></table:table></draw:text-box></draw:frame></text:p>
      <text:p text:style-name="Text_20_body"><text:line-break/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Ex 14 p 103</text:p><text:p text:style-name="Text_20_body"><draw:frame draw:style-name="media" draw:name="0" text:anchor-type="as-char" draw:z-index="0" svg:width="21.2725cm" style:rel-width="100%" svg:height="30.188958333333cm" style:rel-height="scale"><draw:image xlink:href="Pictures/a816dabecb2dcf4590e948df2cceb51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ds_vitesse_3"/><text:bookmark-start text:name="ds_vitesse"/>2. DS vitesse<text:bookmark-end text:name="__RefHeading___ds_vitesse_3"/><text:bookmark-end text:name="ds_vitesse"/></text:h>
      <text:h text:style-name="Heading_20_2" text:outline-level="2"><text:bookmark-start text:name="__RefHeading___activite_en_classe_4"/><text:bookmark-start text:name="activite_en_classe"/>3. Activité en classe<text:bookmark-end text:name="__RefHeading___activite_en_classe_4"/><text:bookmark-end text:name="activite_en_classe"/></text:h>
      <text:p text:style-name="Text_20_body">A faire côté exercice</text:p>
      <text:p text:style-name="Text_20_body">Activité : :4eme:semaine_du_10_10_2022:2022-10-10-actionsmecaniques-activite.pdf</text:p>
      <text:p text:style-name="Text_20_body">Correction :</text:p>
      <text:p text:style-name="Text_20_body">&lt;hidden&gt;</text:p>
      <text:p text:style-name="Text_20_body">:4eme:semaine_du_10_10_2022:2022-10-10-actionsmecaniques-activite-correction.pdf</text:p>
      <text:p text:style-name="Text_20_body">&lt;/hidden&gt;</text:p>
      <text:h text:style-name="Heading_20_2" text:outline-level="2"><text:bookmark-start text:name="__RefHeading___NoTitle_5"/><text:bookmark-start text:name="section"/>4.<text:bookmark-end text:name="__RefHeading___NoTitle_5"/><text:bookmark-end text:name="section"/></text:h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Activité p 108 1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5::14:24</meta:creation-date>
    <dc:creator>Generated</dc:creator>
    <dc:date>2026-09-17T05::14:24</dc:date>
    <dc:language>en-US</dc:language>
    <meta:editing-cycles>1</meta:editing-cycles>
    <meta:editing-duration>PT0S</meta:editing-duration>
    <dc:title>4eme:semaine_du_10_10_2022:start</dc:title>
  </office:meta>
</office:document-meta>
</file>