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08a3ea1d368c51f85e861e03e449f873.png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7_11_2022:start"/><text:bookmark-start text:name="__RefHeading___semaine_du_07_11_2022_1"/><text:bookmark-start text:name="semaine_du_07_11_2022"/>Semaine du 07/11/2022<text:bookmark-end text:name="__RefHeading___semaine_du_07_11_2022_1"/><text:bookmark-end text:name="semaine_du_07_11_2022"/></text:h>
      <text:h text:style-name="Heading_20_2" text:outline-level="2"><text:bookmark-start text:name="__RefHeading___suite_et_fin_des_diagrammes_objet_interaction_2"/><text:bookmark-start text:name="suite_et_fin_des_diagrammes_objet_interaction"/>1. Suite et fin des diagrammes objet interaction<text:bookmark-end text:name="__RefHeading___suite_et_fin_des_diagrammes_objet_interaction_2"/><text:bookmark-end text:name="suite_et_fin_des_diagrammes_objet_interacti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mple situation 1</text:span></text:p><text:p text:style-name="Text_20_body">Un ballon est posé sur le sol. On étudie le ballon.</text:p><text:p text:style-name="Text_20_body"><draw:frame draw:style-name="media" draw:name="0" text:anchor-type="as-char" draw:z-index="0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1" text:anchor-type="as-char" draw:z-index="1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2" text:anchor-type="as-char" draw:z-index="2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3" text:anchor-type="as-char" draw:z-index="3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4" text:anchor-type="as-char" draw:z-index="4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5" text:anchor-type="as-char" draw:z-index="5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6" text:anchor-type="as-char" draw:z-index="6" svg:width="18.071041666667cm" style:rel-width="100%" svg:height="2.460625cm" style:rel-height="scale"><draw:image xlink:href="Pictures/08a3ea1d368c51f85e861e03e449f873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  <text:h text:style-name="Heading_20_2" text:outline-level="2"><text:bookmark-start text:name="__RefHeading___activite_2_p_110_4"/><text:bookmark-start text:name="activite_2_p_110"/>Activité 2 p 110<text:bookmark-end text:name="__RefHeading___activite_2_p_110_4"/><text:bookmark-end text:name="activite_2_p_110"/></text:h>
      <text:p text:style-name="Text_20_body">&lt;hidden&gt;</text:p>
      <text:p text:style-name="Text_20_body"><draw:frame draw:style-name="media" draw:name="7" text:anchor-type="as-char" draw:z-index="7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8" text:anchor-type="as-char" draw:z-index="8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9" text:anchor-type="as-char" draw:z-index="9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50:44</meta:creation-date>
    <dc:creator>Generated</dc:creator>
    <dc:date>2026-08-24T06::50:44</dc:date>
    <dc:language>en-US</dc:language>
    <meta:editing-cycles>1</meta:editing-cycles>
    <meta:editing-duration>PT0S</meta:editing-duration>
    <dc:title>4eme:semaine_du_07_11_2022:start</dc:title>
  </office:meta>
</office:document-meta>
</file>